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d1f59512a351952b3f517a659077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70-sxwabsar00w:start"/><text:bookmark-start text:name="__RefHeading___druhy_odpisu_1"/><text:bookmark-start text:name="druhy_odpisu"/>Druhy odpisů<text:bookmark-end text:name="__RefHeading___druhy_odpisu_1"/><text:bookmark-end text:name="druhy_odpisu"/></text:h>
      <text:p text:style-name="Text_20_body">V číselníku druhů odpisů je možné definovat druhy daňových odpisů dle platné legislativy, druhy účetních odpisů a odpisů vnitropodnikového účetnictví, a to podle kategorie odepisování. Každá naprogramovaná kategorie v sobě skrývá algoritmus výpočtu odpisů. Při zavádění majetku do číselníku majetku se přiřazuje, jaký druh odpisů se má pro jednotlivé oblasti u konkrétního majetku použít.</text:p>
      <text:p text:style-name="Text_20_body"><draw:frame draw:style-name="media" draw:name="0" text:anchor-type="as-char" draw:z-index="0" svg:width="18.415cm" style:rel-width="100%" svg:height="13.97cm" style:rel-height="scale"><draw:image xlink:href="Pictures/d2d1f59512a351952b3f517a6590776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Zadání čísla druhu odpis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druhu odpisu. </text:p>
          </table:table-cell>
        </table:table-row>
        <table:table-row>
          <table:table-cell office:value-type="string" table:style-name="tablecell">
            <text:p text:style-name="tablealignleft"> Kategorie </text:p>
          </table:table-cell>
          <table:table-cell office:value-type="string" table:style-name="tablecell">
            <text:p text:style-name="tablealignleft"> Přiřazení kategorie druhu odpisu (například lineární odpis, zrychlený odpis apod.). </text:p>
          </table:table-cell>
        </table:table-row>
        <table:table-row>
          <table:table-cell office:value-type="string" table:style-name="tablecell">
            <text:p text:style-name="tablealignleft"> Interval </text:p>
          </table:table-cell>
          <table:table-cell office:value-type="string" table:style-name="tablecell">
            <text:p text:style-name="tablealignleft"> Přepínací tlačítko pro výběr intervalu pro výpočet odpisu. V případě ročního intervalu, budou účetní i daňové odpisy (popř. také vnitropodnikové odpisy) generovány pouze jedenkrát ročně – ve 12 období. V případě intervalu za období budou účetní (popř. také vnitropodnikové) odpisy generovány měsíčně, daňové odpisy budou generovány jedenkrát ročně ve 12. období až po provedení účetních odpisů (popř. i vnitropodnikových). Daňové odpisy lze dávkově generovat pouze jedenkrát ročně ve 12. období, a to až po zaúčtování odpisů účetních. </text:p>
          </table:table-cell>
        </table:table-row>
        <table:table-row>
          <table:table-cell office:value-type="string" table:style-name="tablecell">
            <text:p text:style-name="tablealignleft"> Hodnota odpisů </text:p>
          </table:table-cell>
          <table:table-cell office:value-type="string" table:style-name="tablecell">
            <text:p text:style-name="tablealignleft"> Zadání % odpisů v případě odpisů počítaných % ze vstupní ceny - týká se kategorií 2 a 3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epínací tlačítko pro označení, zda příslušný druh odpisů je určen pro finační nebo vnitropodnikové účetnictví. </text:p>
          </table:table-cell>
        </table:table-row>
        <table:table-row>
          <table:table-cell office:value-type="string" table:style-name="tablecell">
            <text:p text:style-name="tablealignleft"> Poměrná část </text:p>
          </table:table-cell>
          <table:table-cell office:value-type="string" table:style-name="tablecell">
            <text:p text:style-name="tablealignleft"> Poměrná část ročního odpisu určuje, jakým způsobem bude počítán odpis v prvním roce odepisování. Pokud bude zaškrtávací tlačítko aktivní, zohledňuje se období zařazení do užívání (například majetek zařazený do užívání v březnu, bude při zatržení tohoto tlačítka odepsán v prvním roce ve výši 10/12 ročního odpisu). Pokud toto tlačítko nebude zatrženo, v prvním roce bude vypočítána celá částka ročního odpisu bez ohledu na měsíc zařazení, u měsíčního odepisování bude tento roční odpis vydělen zbývajícími měsíci roku. </text:p>
          </table:table-cell>
        </table:table-row>
        <table:table-row>
          <table:table-cell office:value-type="string" table:style-name="tablecell">
            <text:p text:style-name="tablealignleft"> Zařazení </text:p>
          </table:table-cell>
          <table:table-cell office:value-type="string" table:style-name="tablecell">
            <text:p text:style-name="tablealignleft"> Je-li zaškrtávací tlačítko aktivní bude první odpis generován již v období zařazení majetku do užívání (přičemž při nastavení ročních odpisů se obdobím zařazení myslí rok, při nastavení měsíčních odpisů se obdobím zařazení myslí příslušný měsíc). </text:p>
          </table:table-cell>
        </table:table-row>
      </table:table>
      <text:p text:style-name="Text_20_body">// Strana: /basstamm/sxwabsar00w/sxwabsar101f // <text:line-break/>
// Strana: /basstamm/sxwabsar00w // <text:line-break/>
// Strana: /basstamm/sxwabsar00w/_set_0 // <text:line-break/>
// Strana: /basstamm/sxwabsa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55</meta:creation-date>
    <dc:creator>Generated</dc:creator>
    <dc:date>2026-08-15T12::08:55</dc:date>
    <dc:language>en-US</dc:language>
    <meta:editing-cycles>1</meta:editing-cycles>
    <meta:editing-duration>PT0S</meta:editing-duration>
    <dc:title>i2doku-cz:020-ciselniky:140-vpu-a-majetku:070-sxwabsar00w:start</dc:title>
  </office:meta>
</office:document-meta>
</file>