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2b1586e3bc3b0943eb8a15905ac586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20-ciselniky:140-vpu-a-majetku:080-sxwangrp00w:start"/><text:bookmark-start text:name="__RefHeading___skupiny_majetku_1"/><text:bookmark-start text:name="skupiny_majetku"/>Skupiny majetku<text:bookmark-end text:name="__RefHeading___skupiny_majetku_1"/><text:bookmark-end text:name="skupiny_majetku"/></text:h>
      <text:p text:style-name="Text_20_body">Číselník skupin je ve standardu i/2 nastaven podle Přílohy č. 1 k zákonu o daních z příjmů. Při legislativních změnách je třeba tento číselník aktualizovat, aby nebyl v rozporu se zákonem o daních z příjmů. Číselník lze samozřejmě rozšířit o další skupiny dle potřeb účetní jednotky.</text:p>
      <text:p text:style-name="Text_20_body"><draw:frame draw:style-name="media" draw:name="0" text:anchor-type="as-char" draw:z-index="0" svg:width="18.415cm" style:rel-width="100%" svg:height="13.758333333333cm" style:rel-height="scale"><draw:image xlink:href="Pictures/d2b1586e3bc3b0943eb8a15905ac5860.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able:table-cell office:value-type="string" table:style-name="tablecell">
            <text:p text:style-name="tablealignleft"> Přednastavené údaje: </text:p>
          </table:table-cell>
        </table:table-row>
        <table:table-row>
          <table:table-cell office:value-type="string" table:style-name="tablecell">
            <text:p text:style-name="tablealignleft"> Skupina majetku </text:p>
          </table:table-cell>
          <table:table-cell office:value-type="string" table:style-name="tablecell">
            <text:p text:style-name="tablealignleft"> Zadání čísla skupiny majetku. (Dle Přílohy č.1 k zákonu o daních z příjmů jsou přednastaveny skupiny 1 až 6, další skupiny majetku je možné zadat dle potřeb účetní jednotky.) </text:p>
          </table:table-cell>
        </table:table-row>
        <table:table-row>
          <table:table-cell office:value-type="string" table:style-name="tablecell">
            <text:p text:style-name="tablealignleft"> Název </text:p>
          </table:table-cell>
          <table:table-cell office:value-type="string" table:style-name="tablecell">
            <text:p text:style-name="tablealignleft"> Stručné zadání názvu skupiny majetku. </text:p>
          </table:table-cell>
        </table:table-row>
        <table:table-row>
          <table:table-cell office:value-type="string" table:style-name="tablecell"/>
          <table:table-cell office:value-type="string" table:style-name="tablecell">
            <text:p text:style-name="tablealignleft"> Následující údaje může uživatel doplnit, ale není nutné je povinně vyplňovat. Zadání těchto údajů má tu přednost, že při zavádění nového majetku do číselníku majetku se tyto údaje při zadání příslušné skupiny majetku automaticky vyplní v číselníku majetku (mohou být samozřejmě změněny). </text:p>
          </table:table-cell>
        </table:table-row>
        <table:table-row>
          <table:table-cell office:value-type="string" table:style-name="tablecell">
            <text:p text:style-name="tablealignleft"> Životnost </text:p>
          </table:table-cell>
          <table:table-cell office:value-type="string" table:style-name="tablecell">
            <text:p text:style-name="tablealignleft"> Zadání životnosti majetku v letech. </text:p>
          </table:table-cell>
        </table:table-row>
        <table:table-row>
          <table:table-cell office:value-type="string" table:style-name="tablecell">
            <text:p text:style-name="tablealignleft"> Účet majetku </text:p>
          </table:table-cell>
          <table:table-cell office:value-type="string" table:style-name="tablecell">
            <text:p text:style-name="tablealignleft"> Možnost přiřazení účtu majetku z číselníku účtů. Účet musí být označen v číselníku účtů jako majetkový. </text:p>
          </table:table-cell>
        </table:table-row>
        <table:table-row>
          <table:table-cell office:value-type="string" table:style-name="tablecell"/>
          <table:table-cell office:value-type="string" table:style-name="tablecell">
            <text:p text:style-name="tablealignleft"> Finanční účetnictví </text:p>
          </table:table-cell>
        </table:table-row>
        <table:table-row>
          <table:table-cell office:value-type="string" table:style-name="tablecell">
            <text:p text:style-name="tablealignleft"> Druh odpisů </text:p>
          </table:table-cell>
          <table:table-cell office:value-type="string" table:style-name="tablecell">
            <text:p text:style-name="tablealignleft"> Možnost přiřazení druhu odpisu pro finanční účetnictví. </text:p>
          </table:table-cell>
        </table:table-row>
        <table:table-row>
          <table:table-cell office:value-type="string" table:style-name="tablecell">
            <text:p text:style-name="tablealignleft"> Účet odpisů </text:p>
          </table:table-cell>
          <table:table-cell office:value-type="string" table:style-name="tablecell">
            <text:p text:style-name="tablealignleft"> Možnost přiřazení účtu odpisů z číselníku účtů pro finanční účetnictví. Účet musí být označen v číselníku účtů jako majetkový. </text:p>
          </table:table-cell>
        </table:table-row>
        <table:table-row>
          <table:table-cell office:value-type="string" table:style-name="tablecell">
            <text:p text:style-name="tablealignleft"> Účet oprávek </text:p>
          </table:table-cell>
          <table:table-cell office:value-type="string" table:style-name="tablecell">
            <text:p text:style-name="tablealignleft"> Možnost přiřazení účtu oprávek z číselníku účtů. Účet musí být označen v číselníku účtů jako majetkový. </text:p>
          </table:table-cell>
        </table:table-row>
        <table:table-row>
          <table:table-cell office:value-type="string" table:style-name="tablecell"/>
          <table:table-cell office:value-type="string" table:style-name="tablecell">
            <text:p text:style-name="tablealignleft"> Vnitropodnikové účetnictví </text:p>
          </table:table-cell>
        </table:table-row>
        <table:table-row>
          <table:table-cell office:value-type="string" table:style-name="tablecell">
            <text:p text:style-name="tablealignleft"> Druh odpisů </text:p>
          </table:table-cell>
          <table:table-cell office:value-type="string" table:style-name="tablecell">
            <text:p text:style-name="tablealignleft"> Možnost přiřazení druhu odpisu pro vnitropodnikové účetnictví. </text:p>
          </table:table-cell>
        </table:table-row>
        <table:table-row>
          <table:table-cell office:value-type="string" table:style-name="tablecell">
            <text:p text:style-name="tablealignleft"> Účet odpisů </text:p>
          </table:table-cell>
          <table:table-cell office:value-type="string" table:style-name="tablecell">
            <text:p text:style-name="tablealignleft"> Možnost přiřazení účtu odpisů z číselníku účtů pro vnitropodnikové účetnictví. Účet musí být označen v číselníku účtů jako majetkový. </text:p>
          </table:table-cell>
        </table:table-row>
        <table:table-row>
          <table:table-cell office:value-type="string" table:style-name="tablecell">
            <text:p text:style-name="tablealignleft"> Nákladové středisko </text:p>
          </table:table-cell>
          <table:table-cell office:value-type="string" table:style-name="tablecell">
            <text:p text:style-name="tablealignleft"> Možnost přiřazení nákladového střediska, na jehož vrub se odpisy účtují. </text:p>
          </table:table-cell>
        </table:table-row>
      </table:table>
      <text:p text:style-name="Text_20_body">// Strana: /basstamm/sxwangrp00w/sxwangrp101f // <text:line-break/>
// Strana: /basstamm/sxwangrp00w // <text:line-break/>
// Strana: /basstamm/sxwangrp00w/_set_1 // <text:line-break/>
// Strana: /basstamm/sxwangrp00w/_set_0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12::26:52</meta:creation-date>
    <dc:creator>Generated</dc:creator>
    <dc:date>2026-08-17T12::26:52</dc:date>
    <dc:language>en-US</dc:language>
    <meta:editing-cycles>1</meta:editing-cycles>
    <meta:editing-duration>PT0S</meta:editing-duration>
    <dc:title>i2doku-cz:020-ciselniky:140-vpu-a-majetku:080-sxwangrp00w:start</dc:title>
  </office:meta>
</office:document-meta>
</file>