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179f4d7295f109db77ece7a6d70129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40-vpu-a-majetku:090-sxwabstb00w:start"/><text:bookmark-start text:name="__RefHeading___odpisove_koeficienty_1"/><text:bookmark-start text:name="odpisove_koeficienty"/>Odpisové koeficienty<text:bookmark-end text:name="__RefHeading___odpisove_koeficienty_1"/><text:bookmark-end text:name="odpisove_koeficienty"/></text:h>
      <text:p text:style-name="Text_20_body">V tomto číselníku stanovujeme roční odpisové sazby v případě rovnoměrného odpisování a koeficienty v případě zrychleného odpisování pro daňové odpisy, proto je nutné postupovat podle §31 a §32 Zákona o daních z příjmů.</text:p>
      <text:p text:style-name="Text_20_body"><draw:frame draw:style-name="media" draw:name="0" text:anchor-type="as-char" draw:z-index="0" svg:width="18.203333333333cm" style:rel-width="100%" svg:height="13.255625cm" style:rel-height="scale"><draw:image xlink:href="Pictures/b179f4d7295f109db77ece7a6d70129a.jpg" xlink:type="simple" xlink:show="embed" xlink:actuate="onLoad"/></draw:frame>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140-vpu-a-majetku:090-sxwabstb00w:sxwabstb101f_01:start" text:style-name="Internet_20_link" text:visited-style-name="Visited_20_Internet_20_Link">Tabulka odpisových koeficientů</text:a></text:p>
        </text:list-item>
        <text:list-item>
          <text:p text:style-name="List_20_1_Content_Last"><text:a xlink:type="simple" xlink:href="https://wiki.data-norms.cz/doku.php?id=i2doku-cz:020-ciselniky:140-vpu-a-majetku:090-sxwabstb00w:sxwabstb102f_01:start" text:style-name="Internet_20_link" text:visited-style-name="Visited_20_Internet_20_Link">Koeficienty</text:a></text:p>
        </text:list-item>
      </text:list>
      <text:line-break/>
      <text:p text:style-name="Text_20_body">// Strana: /basstamm/sxwabstb00w/_set_0 // <text:line-break/>
// Strana: /basstamm/sxwabstb00w/_set_1 // <text:line-break/>
// Strana: /basstamm/sxwabstb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02:12</meta:creation-date>
    <dc:creator>Generated</dc:creator>
    <dc:date>2026-08-17T10::02:12</dc:date>
    <dc:language>en-US</dc:language>
    <meta:editing-cycles>1</meta:editing-cycles>
    <meta:editing-duration>PT0S</meta:editing-duration>
    <dc:title>i2doku-cz:020-ciselniky:140-vpu-a-majetku:090-sxwabstb00w:start</dc:title>
  </office:meta>
</office:document-meta>
</file>