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90-sxwabstb00w:sxwabstb101f_01:start"/><text:bookmark-start text:name="__RefHeading___tabulka_odpisovych_koeficientu_1"/><text:bookmark-start text:name="tabulka_odpisovych_koeficientu"/>Tabulka odpisových koeficientů<text:bookmark-end text:name="__RefHeading___tabulka_odpisovych_koeficientu_1"/><text:bookmark-end text:name="tabulka_odpisovych_koeficientu"/></text:h>
      <text:p text:style-name="Text_20_body"><draw:frame draw:style-name="media" draw:name="0" text:anchor-type="as-char" draw:z-index="0" svg:width="" svg:rel-width="100%" svg:height="0cm"><draw:image xlink:href="/var/www/dokuwiki/data/media/i2doku-cz/020-ciselniky/140-vpu-a-majetku/090-sxwabstb00w/sxwabstb101f_01/sxwabstb101f_01_cz_07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ab. </text:p>
          </table:table-cell>
          <table:table-cell office:value-type="string" table:style-name="tablecell">
            <text:p text:style-name="tablealignleft"> Zadání čísla tabulky odpisových koeficientů (1 až 999). </text:p>
          </table:table-cell>
        </table:table-row>
        <table:table-row>
          <table:table-cell office:value-type="string" table:style-name="tablecell">
            <text:p text:style-name="tablealignleft"> Kategorie odpisu </text:p>
          </table:table-cell>
          <table:table-cell office:value-type="string" table:style-name="tablecell">
            <text:p text:style-name="tablealignleft"> Přiřazení kategorie odpisu. </text:p>
          </table:table-cell>
        </table:table-row>
        <table:table-row>
          <table:table-cell office:value-type="string" table:style-name="tablecell">
            <text:p text:style-name="tablealignleft"> Odpisová skupina </text:p>
          </table:table-cell>
          <table:table-cell office:value-type="string" table:style-name="tablecell">
            <text:p text:style-name="tablealignleft"> Zadání čísla odpisové skupin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názvu pro konkrétní druh odpisu (např. OS 1 rovnoměrný odpis). </text:p>
          </table:table-cell>
        </table:table-row>
      </table:table>
      <text:p text:style-name="Text_20_body">// Strana: /basstamm/sxwabstb00w/sxwabstb101f_0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11:45</meta:creation-date>
    <dc:creator>Generated</dc:creator>
    <dc:date>2026-08-17T07::11:45</dc:date>
    <dc:language>en-US</dc:language>
    <meta:editing-cycles>1</meta:editing-cycles>
    <meta:editing-duration>PT0S</meta:editing-duration>
    <dc:title>i2doku-cz:020-ciselniky:140-vpu-a-majetku:090-sxwabstb00w:sxwabstb101f_01:start</dc:title>
  </office:meta>
</office:document-meta>
</file>