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f06a6a613442f6552568ecd7aa01c6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40-vpu-a-majetku:090-sxwabstb00w:sxwabstb102f_01:start"/><text:bookmark-start text:name="__RefHeading___koeficienty_1"/><text:bookmark-start text:name="koeficienty"/>Koeficienty<text:bookmark-end text:name="__RefHeading___koeficienty_1"/><text:bookmark-end text:name="koeficienty"/></text:h>
      <text:p text:style-name="Text_20_body">Tuto stranu je nutné vyplnit přesně podle §31 a §32 Zákona o daních z příjmů.</text:p>
      <text:p text:style-name="Text_20_body">U rovnoměrného odepisování (kategorie 7) jednotlivé řádky přesně odpovídají řádkům tabulek pro roční odpisové sazby uvedené v §31 Zákona o daních z příjmů.</text:p>
      <text:p text:style-name="Text_20_body">U zrychleného odepisování (kategorie 8) se postupuje podle §32 Zákona o daních z příjmů, pro zadání navýšení odpisu v prvním roce odepisování slouží Koeficient zvýšení (tzn. např. Koeficient zvýšení = 10 – pak odpis v prvním roce bude zvýšen o 10% ze vstupní ceny majetku).</text:p>
      <text:p text:style-name="Text_20_body"><draw:frame draw:style-name="media" draw:name="0" text:anchor-type="as-char" draw:z-index="0" svg:width="17.991666666667cm" style:rel-width="100%" svg:height="13.202708333333cm" style:rel-height="scale"><draw:image xlink:href="Pictures/ef06a6a613442f6552568ecd7aa01c6c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Platný od </text:p>
          </table:table-cell>
          <table:table-cell office:value-type="string" table:style-name="tablecell">
            <text:p text:style-name="tablealignleft"> Zadání data pro platnost koeficientů. </text:p>
          </table:table-cell>
        </table:table-row>
        <table:table-row>
          <table:table-cell office:value-type="string" table:style-name="tablecell">
            <text:p text:style-name="tablealignleft"> Koef. 1. rok </text:p>
          </table:table-cell>
          <table:table-cell office:value-type="string" table:style-name="tablecell">
            <text:p text:style-name="tablealignleft"> Zadání roční odpisové sazby (pro rovnoměrné odpisování) nebo koeficientu (pro zrychlené odpisování) pro 1. rok odpisování. </text:p>
          </table:table-cell>
        </table:table-row>
        <table:table-row>
          <table:table-cell office:value-type="string" table:style-name="tablecell">
            <text:p text:style-name="tablealignleft"> Koef. další roky </text:p>
          </table:table-cell>
          <table:table-cell office:value-type="string" table:style-name="tablecell">
            <text:p text:style-name="tablealignleft"> Zadání roční odpisové sazby (pro rovnoměrné odpisování) nebo koeficientu (pro zrychlené odpisování) pro další roky odpisování. </text:p>
          </table:table-cell>
        </table:table-row>
        <table:table-row>
          <table:table-cell office:value-type="string" table:style-name="tablecell">
            <text:p text:style-name="tablealignleft"> Koef. zvýš. ceny </text:p>
          </table:table-cell>
          <table:table-cell office:value-type="string" table:style-name="tablecell">
            <text:p text:style-name="tablealignleft"> Zadání roční odpisové sazby pro zvýšenou vstupní cenu (pro rovnoměrné odpisování) nebo koeficientu pro zvýšenou zůstakovou cenu (pro zrychlené odpisování) v případě technického zhodnocení majetku. </text:p>
          </table:table-cell>
        </table:table-row>
        <table:table-row>
          <table:table-cell office:value-type="string" table:style-name="tablecell">
            <text:p text:style-name="tablealignleft"> Koeficient zvýšení </text:p>
          </table:table-cell>
          <table:table-cell office:value-type="string" table:style-name="tablecell">
            <text:p text:style-name="tablealignleft"> Zadání % navýšení odpisu v prvním roce odepisování v případě zrychleného odpisování. </text:p>
          </table:table-cell>
        </table:table-row>
        <table:table-row>
          <table:table-cell office:value-type="string" table:style-name="tablecell">
            <text:p text:style-name="tablealignleft"> Koeficient 5 a 6 </text:p>
          </table:table-cell>
          <table:table-cell office:value-type="string" table:style-name="tablecell">
            <text:p text:style-name="tablealignleft"> Zůstává neobsazeno. </text:p>
          </table:table-cell>
        </table:table-row>
      </table:table>
      <text:p text:style-name="Text_20_body">// Strana: /basstamm/sxwabstb00w/sxwabstb102f_0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3:21</meta:creation-date>
    <dc:creator>Generated</dc:creator>
    <dc:date>2026-08-15T10::13:21</dc:date>
    <dc:language>en-US</dc:language>
    <meta:editing-cycles>1</meta:editing-cycles>
    <meta:editing-duration>PT0S</meta:editing-duration>
    <dc:title>i2doku-cz:020-ciselniky:140-vpu-a-majetku:090-sxwabstb00w:sxwabstb102f_01:start</dc:title>
  </office:meta>
</office:document-meta>
</file>