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start"/><text:bookmark-start text:name="__RefHeading___ciselniky_vpu_a_majetku_1"/><text:bookmark-start text:name="ciselniky_vpu_a_majetku"/>Číselníky VPÚ a majetku<text:bookmark-end text:name="__RefHeading___ciselniky_vpu_a_majetku_1"/><text:bookmark-end text:name="ciselniky_vpu_a_majetku"/></text:h>
      <text:p text:style-name="Text_20_body">Číselníky vnitropodnikového účetnictví a majetku obsahují parametry pro vnitropodnikové účetnictví, účtování projektů a účetnictví majetku. Protože některé z číselníků mají význam i pro realizaci zakázky, musí být údaje vyplněny před uvedením systému do provozu.</text:p>
      <text:p text:style-name="Text_20_body">Samozřejmě mohou být číselníky kdykoliv měněny a údaje v nich rozšiřovány. Práce s těmito číselníky by neměla být přístupná všem pracovníkům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40-vpu-a-majetku:010-sxwstark00w:start" text:style-name="Internet_20_link" text:visited-style-name="Visited_20_Internet_20_Link">Druhy nákladových středisek</text:a></text:p>
        </text:list-item>
        <text:list-item>
          <text:p text:style-name="List_20_1_Content"><text:a xlink:type="simple" xlink:href="https://wiki.data-norms.cz/doku.php?id=i2doku-cz:020-ciselniky:140-vpu-a-majetku:020-sxwkstst00w:start" text:style-name="Internet_20_link" text:visited-style-name="Visited_20_Internet_20_Link">Nákladová střediska</text:a></text:p>
        </text:list-item>
        <text:list-item>
          <text:p text:style-name="List_20_1_Content"><text:a xlink:type="simple" xlink:href="https://wiki.data-norms.cz/doku.php?id=i2doku-cz:020-ciselniky:140-vpu-a-majetku:030-sxwkstvr00w:start" text:style-name="Internet_20_link" text:visited-style-name="Visited_20_Internet_20_Link">Sumarizace nákladových středisek</text:a></text:p>
        </text:list-item>
        <text:list-item>
          <text:p text:style-name="List_20_1_Content"><text:a xlink:type="simple" xlink:href="https://wiki.data-norms.cz/doku.php?id=i2doku-cz:020-ciselniky:140-vpu-a-majetku:040-sxwbzgsg00w:start" text:style-name="Internet_20_link" text:visited-style-name="Visited_20_Internet_20_Link">Referenční veličiny</text:a></text:p>
        </text:list-item>
        <text:list-item>
          <text:p text:style-name="List_20_1_Content"><text:a xlink:type="simple" xlink:href="https://wiki.data-norms.cz/doku.php?id=i2doku-cz:020-ciselniky:140-vpu-a-majetku:050-sxwumlag00w:start" text:style-name="Internet_20_link" text:visited-style-name="Visited_20_Internet_20_Link">Rozpis nákladů</text:a></text:p>
        </text:list-item>
        <text:list-item>
          <text:p text:style-name="List_20_1_Content"><text:a xlink:type="simple" xlink:href="https://wiki.data-norms.cz/doku.php?id=i2doku-cz:020-ciselniky:140-vpu-a-majetku:060-sxwtproj00w:start" text:style-name="Internet_20_link" text:visited-style-name="Visited_20_Internet_20_Link">Dílčí projekty</text:a></text:p>
        </text:list-item>
        <text:list-item>
          <text:p text:style-name="List_20_1_Content"><text:a xlink:type="simple" xlink:href="https://wiki.data-norms.cz/doku.php?id=i2doku-cz:020-ciselniky:140-vpu-a-majetku:070-sxwabsar00w:start" text:style-name="Internet_20_link" text:visited-style-name="Visited_20_Internet_20_Link">Druhy odpisů</text:a></text:p>
        </text:list-item>
        <text:list-item>
          <text:p text:style-name="List_20_1_Content"><text:a xlink:type="simple" xlink:href="https://wiki.data-norms.cz/doku.php?id=i2doku-cz:020-ciselniky:140-vpu-a-majetku:080-sxwangrp00w:start" text:style-name="Internet_20_link" text:visited-style-name="Visited_20_Internet_20_Link">Skupiny majetku</text:a></text:p>
        </text:list-item>
        <text:list-item>
          <text:p text:style-name="List_20_1_Content_Last"><text:a xlink:type="simple" xlink:href="https://wiki.data-norms.cz/doku.php?id=i2doku-cz:020-ciselniky:140-vpu-a-majetku:090-sxwabstb00w:start" text:style-name="Internet_20_link" text:visited-style-name="Visited_20_Internet_20_Link">Odpisové koeficienty</text:a></text:p>
        </text:list-item>
      </text:list>
      <text:line-break/>
      <text:p text:style-name="Text_20_body">// Strana: /_menu/xpcode/xpcode14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5:54</meta:creation-date>
    <dc:creator>Generated</dc:creator>
    <dc:date>2026-08-15T08::45:54</dc:date>
    <dc:language>en-US</dc:language>
    <meta:editing-cycles>1</meta:editing-cycles>
    <meta:editing-duration>PT0S</meta:editing-duration>
    <dc:title>i2doku-cz:020-ciselniky:140-vpu-a-majetku:start</dc:title>
  </office:meta>
</office:document-meta>
</file>