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50-edi-fax:start"/><text:bookmark-start text:name="__RefHeading___edifact_fax_1"/><text:bookmark-start text:name="edifact_fax"/>EDIFACT/FAX<text:bookmark-end text:name="__RefHeading___edifact_fax_1"/><text:bookmark-end text:name="edifact_fax"/></text:h>
      <text:p text:style-name="Text_20_body">Tento číselník nastavuje základní údaje pro užití elektronické výměny dat (EDI) a umožňuje komunikaci faxem. Nastavení kmenových údajů EDI a faxu by se vždy mělo provádět ve spolupráci se softwarovým specialistou obchodního partnera nebo firmy DATA-NORMS s.r.o.</text:p>
      <text:p text:style-name="Text_20_body">// Strana: /_menu/xpcode/xpcode15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23</meta:creation-date>
    <dc:creator>Generated</dc:creator>
    <dc:date>2026-08-15T08::45:23</dc:date>
    <dc:language>en-US</dc:language>
    <meta:editing-cycles>1</meta:editing-cycles>
    <meta:editing-duration>PT0S</meta:editing-duration>
    <dc:title>i2doku-cz:020-ciselniky:150-edi-fax:start</dc:title>
  </office:meta>
</office:document-meta>
</file>