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c51af455c9d25293bb1d23600bb8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10-sxwwegru00w:start"/><text:bookmark-start text:name="__RefHeading___web-skupina_1"/><text:bookmark-start text:name="web-skupina"/>Web-skupina<text:bookmark-end text:name="__RefHeading___web-skupina_1"/><text:bookmark-end text:name="web-skupina"/></text:h>
      <text:p text:style-name="Text_20_body">V tomto číselníku evidujeme web-skupiny zboží. V číselníku zboží může být každému zboží přiřazena web-skupina zbož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25c51af455c9d25293bb1d23600bb84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</text:p>
          </table:table-cell>
          <table:table-cell office:value-type="string" table:style-name="tablecell">
            <text:p text:style-name="tablealignleft"> Označení (alfanumerické) web-skupi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web-skupiny. </text:p>
          </table:table-cell>
        </table:table-row>
        <table:table-row>
          <table:table-cell office:value-type="string" table:style-name="tablecell">
            <text:p text:style-name="tablealignleft"> Hlavní skupina </text:p>
          </table:table-cell>
          <table:table-cell office:value-type="string" table:style-name="tablecell">
            <text:p text:style-name="tablealignleft"> Přiřazení hlavní web-skupiny. </text:p>
          </table:table-cell>
        </table:table-row>
        <table:table-row>
          <table:table-cell office:value-type="string" table:style-name="tablecell">
            <text:p text:style-name="tablealignleft"> Aktivní na WEB </text:p>
          </table:table-cell>
          <table:table-cell office:value-type="string" table:style-name="tablecell">
            <text:p text:style-name="tablealignleft"> Datum, od kdy je web-skupina aktivní na web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60-eshop:010-sxwwegru00w:sxwwegru102f:start" text:style-name="Internet_20_link" text:visited-style-name="Visited_20_Internet_20_Link">Názvy</text:a></text:p>
        </text:list-item>
      </text:list>
      <text:line-break/>
      <text:p text:style-name="Text_20_body">// Strana: /basstamm/sxwwegru00w/sxwwegru101f // <text:line-break/>
// Strana: /basstamm/sxwwegru00w // <text:line-break/>
// Strana: /basstamm/sxwwegru00w/_set_0 // <text:line-break/>
// Strana: /basstamm/sxwwegru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17</meta:creation-date>
    <dc:creator>Generated</dc:creator>
    <dc:date>2026-08-15T10::52:17</dc:date>
    <dc:language>en-US</dc:language>
    <meta:editing-cycles>1</meta:editing-cycles>
    <meta:editing-duration>PT0S</meta:editing-duration>
    <dc:title>i2doku-cz:020-ciselniky:160-eshop:010-sxwwegru00w:start</dc:title>
  </office:meta>
</office:document-meta>
</file>