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d1c7e66c1fb71ae65c81c0cf319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10-sxwwegru00w:sxwwegru102f:start"/><text:bookmark-start text:name="__RefHeading___nazvy_1"/><text:bookmark-start text:name="nazvy"/>Názvy<text:bookmark-end text:name="__RefHeading___nazvy_1"/><text:bookmark-end text:name="nazvy"/></text:h>
      <text:p text:style-name="Text_20_body">Na této straně můžeme evidovat vícejazyčné názvy web-skupin zbož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b2bd1c7e66c1fb71ae65c81c0cf3190a.jpg" xlink:type="simple" xlink:show="embed" xlink:actuate="onLoad"/></draw:frame></text:p>
      <text:p text:style-name="Text_20_body">// Strana: /basstamm/sxwwegru00w/sxwwegru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32</meta:creation-date>
    <dc:creator>Generated</dc:creator>
    <dc:date>2026-08-15T12::09:32</dc:date>
    <dc:language>en-US</dc:language>
    <meta:editing-cycles>1</meta:editing-cycles>
    <meta:editing-duration>PT0S</meta:editing-duration>
    <dc:title>i2doku-cz:020-ciselniky:160-eshop:010-sxwwegru00w:sxwwegru102f:start</dc:title>
  </office:meta>
</office:document-meta>
</file>