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a496c8178cc7d3791db044b60f21ef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60-eshop:020-sxwwehgr00w:start"/><text:bookmark-start text:name="__RefHeading___web-hlavni_skupiny_1"/><text:bookmark-start text:name="web-hlavni_skupiny"/>Web-hlavní skupiny<text:bookmark-end text:name="__RefHeading___web-hlavni_skupiny_1"/><text:bookmark-end text:name="web-hlavni_skupiny"/></text:h>
      <text:p text:style-name="Text_20_body">V tomto číselníku evidujeme web-hlavní skupiny zboží. Web-hlavní skupinu zboží přiřazujeme k web-skupině zboží.</text:p>
      <text:p text:style-name="Text_20_body"><draw:frame draw:style-name="media" draw:name="0" text:anchor-type="as-char" draw:z-index="0" svg:width="17.277291666667cm" style:rel-width="100%" svg:height="11.853333333333cm" style:rel-height="scale"><draw:image xlink:href="Pictures/5a496c8178cc7d3791db044b60f21ef2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Hlavní skupina </text:p>
          </table:table-cell>
          <table:table-cell office:value-type="string" table:style-name="tablecell">
            <text:p text:style-name="tablealignleft"> Označení (alfanumerické) web-hlavní skupiny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web-hlavní skupiny. </text:p>
          </table:table-cell>
        </table:table-row>
        <table:table-row>
          <table:table-cell office:value-type="string" table:style-name="tablecell">
            <text:p text:style-name="tablealignleft"> Vedoucí skupina </text:p>
          </table:table-cell>
          <table:table-cell office:value-type="string" table:style-name="tablecell">
            <text:p text:style-name="tablealignleft"> Přiřazení web-vedoucí skupiny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20-ciselniky:160-eshop:020-sxwwehgr00w:sxwwehgr102f:start" text:style-name="Internet_20_link" text:visited-style-name="Visited_20_Internet_20_Link">Názvy</text:a></text:p>
        </text:list-item>
      </text:list>
      <text:line-break/>
      <text:p text:style-name="Text_20_body">// Strana: /basstamm/sxwwehgr00w/sxwwehgr101f // <text:line-break/>
// Strana: /basstamm/sxwwehgr00w // <text:line-break/>
// Strana: /basstamm/sxwwehgr00w/_set_0 // <text:line-break/>
// Strana: /basstamm/sxwwehgr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2:28</meta:creation-date>
    <dc:creator>Generated</dc:creator>
    <dc:date>2026-08-15T10::52:28</dc:date>
    <dc:language>en-US</dc:language>
    <meta:editing-cycles>1</meta:editing-cycles>
    <meta:editing-duration>PT0S</meta:editing-duration>
    <dc:title>i2doku-cz:020-ciselniky:160-eshop:020-sxwwehgr00w:start</dc:title>
  </office:meta>
</office:document-meta>
</file>