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b967bf10ff93ea243fe8975611e0ff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60-eshop:030-sxwweogr00w:start"/><text:bookmark-start text:name="__RefHeading___web-vedouci_skupiny_1"/><text:bookmark-start text:name="web-vedouci_skupiny"/>Web-vedoucí skupiny<text:bookmark-end text:name="__RefHeading___web-vedouci_skupiny_1"/><text:bookmark-end text:name="web-vedouci_skupiny"/></text:h>
      <text:p text:style-name="Text_20_body">V tomto číselníku evidujeme web-vedoucí skupiny zboží. Web-vedoucí skupinu zboží přiřazujeme k web-hlavní skupině zboží.</text:p>
      <text:p text:style-name="Text_20_body"><draw:frame draw:style-name="media" draw:name="0" text:anchor-type="as-char" draw:z-index="0" svg:width="17.277291666667cm" style:rel-width="100%" svg:height="11.853333333333cm" style:rel-height="scale"><draw:image xlink:href="Pictures/4b967bf10ff93ea243fe8975611e0ff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doucí skupina </text:p>
          </table:table-cell>
          <table:table-cell office:value-type="string" table:style-name="tablecell">
            <text:p text:style-name="tablealignleft"> Označení (alfanumerické) web-vedoucí skupin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web-vedoucí skupiny. </text:p>
          </table:table-cell>
        </table:table-row>
        <table:table-row>
          <table:table-cell office:value-type="string" table:style-name="tablecell">
            <text:p text:style-name="tablealignleft"> Oblast </text:p>
          </table:table-cell>
          <table:table-cell office:value-type="string" table:style-name="tablecell">
            <text:p text:style-name="tablealignleft"> Přiřazení web-oblasti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20-ciselniky:160-eshop:030-sxwweogr00w:sxwweogr102f:start" text:style-name="Internet_20_link" text:visited-style-name="Visited_20_Internet_20_Link">Názvy</text:a></text:p>
        </text:list-item>
      </text:list>
      <text:line-break/>
      <text:p text:style-name="Text_20_body">// Strana: /basstamm/sxwweogr00w/sxwweogr101f // <text:line-break/>
// Strana: /basstamm/sxwweogr00w // <text:line-break/>
// Strana: /basstamm/sxwweogr00w/_set_0 // <text:line-break/>
// Strana: /basstamm/sxwweogr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2:28</meta:creation-date>
    <dc:creator>Generated</dc:creator>
    <dc:date>2026-08-15T10::52:28</dc:date>
    <dc:language>en-US</dc:language>
    <meta:editing-cycles>1</meta:editing-cycles>
    <meta:editing-duration>PT0S</meta:editing-duration>
    <dc:title>i2doku-cz:020-ciselniky:160-eshop:030-sxwweogr00w:start</dc:title>
  </office:meta>
</office:document-meta>
</file>