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89ddaa3169d17a96c0eeaacfa8dce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30-sxwweogr00w:sxwweogr102f:start"/><text:bookmark-start text:name="__RefHeading___nazvy_1"/><text:bookmark-start text:name="nazvy"/>Názvy<text:bookmark-end text:name="__RefHeading___nazvy_1"/><text:bookmark-end text:name="nazvy"/></text:h>
      <text:p text:style-name="Text_20_body">Na této straně můžeme evidovat vícejazyčné názvy web-vedoucích skupin zboží.</text:p>
      <text:p text:style-name="Text_20_body"><draw:frame draw:style-name="media" draw:name="0" text:anchor-type="as-char" draw:z-index="0" svg:width="17.277291666667cm" style:rel-width="100%" svg:height="11.853333333333cm" style:rel-height="scale"><draw:image xlink:href="Pictures/ab89ddaa3169d17a96c0eeaacfa8dce9.jpg" xlink:type="simple" xlink:show="embed" xlink:actuate="onLoad"/></draw:frame></text:p>
      <text:p text:style-name="Text_20_body">// Strana: /basstamm/sxwweogr00w/sxwweog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55:05</meta:creation-date>
    <dc:creator>Generated</dc:creator>
    <dc:date>2026-08-17T13::55:05</dc:date>
    <dc:language>en-US</dc:language>
    <meta:editing-cycles>1</meta:editing-cycles>
    <meta:editing-duration>PT0S</meta:editing-duration>
    <dc:title>i2doku-cz:020-ciselniky:160-eshop:030-sxwweogr00w:sxwweogr102f:start</dc:title>
  </office:meta>
</office:document-meta>
</file>