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b214bf7894e5fc8ff47a228196e3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40-sxwweber00w:start"/><text:bookmark-start text:name="__RefHeading___web-oblasti_1"/><text:bookmark-start text:name="web-oblasti"/>Web-oblasti<text:bookmark-end text:name="__RefHeading___web-oblasti_1"/><text:bookmark-end text:name="web-oblasti"/></text:h>
      <text:p text:style-name="Text_20_body">V tomto číselníku evidujeme web-oblasti. Web-oblast přiřazujeme k web-vedoucí skupině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fcb214bf7894e5fc8ff47a228196e3f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Označení (alfanumerické) web-oblasti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web-oblasti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60-eshop:040-sxwweber00w:sxwweber102f:start" text:style-name="Internet_20_link" text:visited-style-name="Visited_20_Internet_20_Link">Názvy</text:a></text:p>
        </text:list-item>
      </text:list>
      <text:line-break/>
      <text:p text:style-name="Text_20_body">// Strana: /basstamm/sxwweber00w/sxwweber101f // <text:line-break/>
// Strana: /basstamm/sxwweber00w/_set_0 // <text:line-break/>
// Strana: /basstamm/sxwweber00w/_set_1 // <text:line-break/>
// Strana: /basstamm/sxwwebe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8:30</meta:creation-date>
    <dc:creator>Generated</dc:creator>
    <dc:date>2026-08-17T06::58:30</dc:date>
    <dc:language>en-US</dc:language>
    <meta:editing-cycles>1</meta:editing-cycles>
    <meta:editing-duration>PT0S</meta:editing-duration>
    <dc:title>i2doku-cz:020-ciselniky:160-eshop:040-sxwweber00w:start</dc:title>
  </office:meta>
</office:document-meta>
</file>