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start"/><text:bookmark-start text:name="__RefHeading___ciselniky_1"/><text:bookmark-start text:name="ciselniky"/>Číselníky<text:bookmark-end text:name="__RefHeading___ciselniky_1"/><text:bookmark-end text:name="ciselniky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010-firmy:start" text:style-name="Internet_20_link" text:visited-style-name="Visited_20_Internet_20_Link">Číselníky firmy</text:a></text:p>
        </text:list-item>
        <text:list-item>
          <text:p text:style-name="List_20_1_Content"><text:a xlink:type="simple" xlink:href="https://wiki.data-norms.cz/doku.php?id=i2doku-cz:020-ciselniky:020-obchodu:start" text:style-name="Internet_20_link" text:visited-style-name="Visited_20_Internet_20_Link">Číselníky obchodu</text:a></text:p>
        </text:list-item>
        <text:list-item>
          <text:p text:style-name="List_20_1_Content"><text:a xlink:type="simple" xlink:href="https://wiki.data-norms.cz/doku.php?id=i2doku-cz:020-ciselniky:030-marketingu:start" text:style-name="Internet_20_link" text:visited-style-name="Visited_20_Internet_20_Link">030-marketingu</text:a></text:p>
        </text:list-item>
        <text:list-item>
          <text:p text:style-name="List_20_1_Content"><text:a xlink:type="simple" xlink:href="https://wiki.data-norms.cz/doku.php?id=i2doku-cz:020-ciselniky:040-zakazek:start" text:style-name="Internet_20_link" text:visited-style-name="Visited_20_Internet_20_Link">Číselníky zakázek</text:a></text:p>
        </text:list-item>
        <text:list-item>
          <text:p text:style-name="List_20_1_Content"><text:a xlink:type="simple" xlink:href="https://wiki.data-norms.cz/doku.php?id=i2doku-cz:020-ciselniky:050-prodeje:start" text:style-name="Internet_20_link" text:visited-style-name="Visited_20_Internet_20_Link">Číselníky prodeje</text:a></text:p>
        </text:list-item>
        <text:list-item>
          <text:p text:style-name="List_20_1_Content"><text:a xlink:type="simple" xlink:href="https://wiki.data-norms.cz/doku.php?id=i2doku-cz:020-ciselniky:060-obchodnich-nabidek:start" text:style-name="Internet_20_link" text:visited-style-name="Visited_20_Internet_20_Link">Číselníky obchodních nabídek</text:a></text:p>
        </text:list-item>
        <text:list-item>
          <text:p text:style-name="List_20_1_Content"><text:a xlink:type="simple" xlink:href="https://wiki.data-norms.cz/doku.php?id=i2doku-cz:020-ciselniky:070-nakupu:start" text:style-name="Internet_20_link" text:visited-style-name="Visited_20_Internet_20_Link">Číselníky nákupu</text:a></text:p>
        </text:list-item>
        <text:list-item>
          <text:p text:style-name="List_20_1_Content"><text:a xlink:type="simple" xlink:href="https://wiki.data-norms.cz/doku.php?id=i2doku-cz:020-ciselniky:080-zastupcu:start" text:style-name="Internet_20_link" text:visited-style-name="Visited_20_Internet_20_Link">Číselníky zástupců</text:a></text:p>
        </text:list-item>
        <text:list-item>
          <text:p text:style-name="List_20_1_Content"><text:a xlink:type="simple" xlink:href="https://wiki.data-norms.cz/doku.php?id=i2doku-cz:020-ciselniky:090-cenove-tabulky:start" text:style-name="Internet_20_link" text:visited-style-name="Visited_20_Internet_20_Link">Cenové tabulky</text:a></text:p>
        </text:list-item>
        <text:list-item>
          <text:p text:style-name="List_20_1_Content"><text:a xlink:type="simple" xlink:href="https://wiki.data-norms.cz/doku.php?id=i2doku-cz:020-ciselniky:100-skladu:start" text:style-name="Internet_20_link" text:visited-style-name="Visited_20_Internet_20_Link">Číselníky skladů</text:a></text:p>
        </text:list-item>
        <text:list-item>
          <text:p text:style-name="List_20_1_Content"><text:a xlink:type="simple" xlink:href="https://wiki.data-norms.cz/doku.php?id=i2doku-cz:020-ciselniky:110-sluzeb-zakaznikum:start" text:style-name="Internet_20_link" text:visited-style-name="Visited_20_Internet_20_Link">Číselníky služeb zákazníkům</text:a></text:p>
        </text:list-item>
        <text:list-item>
          <text:p text:style-name="List_20_1_Content"><text:a xlink:type="simple" xlink:href="https://wiki.data-norms.cz/doku.php?id=i2doku-cz:020-ciselniky:120-vyroby:start" text:style-name="Internet_20_link" text:visited-style-name="Visited_20_Internet_20_Link">Číselníky výroby</text:a></text:p>
        </text:list-item>
        <text:list-item>
          <text:p text:style-name="List_20_1_Content"><text:a xlink:type="simple" xlink:href="https://wiki.data-norms.cz/doku.php?id=i2doku-cz:020-ciselniky:130-financniho-ucetnictvi:start" text:style-name="Internet_20_link" text:visited-style-name="Visited_20_Internet_20_Link">Číselníky finančního účetnictví</text:a></text:p>
        </text:list-item>
        <text:list-item>
          <text:p text:style-name="List_20_1_Content"><text:a xlink:type="simple" xlink:href="https://wiki.data-norms.cz/doku.php?id=i2doku-cz:020-ciselniky:140-vpu-a-majetku:start" text:style-name="Internet_20_link" text:visited-style-name="Visited_20_Internet_20_Link">Číselníky VPÚ a majetku</text:a></text:p>
        </text:list-item>
        <text:list-item>
          <text:p text:style-name="List_20_1_Content"><text:a xlink:type="simple" xlink:href="https://wiki.data-norms.cz/doku.php?id=i2doku-cz:020-ciselniky:150-edi-fax:start" text:style-name="Internet_20_link" text:visited-style-name="Visited_20_Internet_20_Link">EDIFACT/FAX</text:a></text:p>
        </text:list-item>
        <text:list-item>
          <text:p text:style-name="List_20_1_Content_Last"><text:a xlink:type="simple" xlink:href="https://wiki.data-norms.cz/doku.php?id=i2doku-cz:020-ciselniky:160-eshop:start" text:style-name="Internet_20_link" text:visited-style-name="Visited_20_Internet_20_Link">E-shop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0::11:19</meta:creation-date>
    <dc:creator>Generated</dc:creator>
    <dc:date>2026-08-17T00::11:19</dc:date>
    <dc:language>en-US</dc:language>
    <meta:editing-cycles>1</meta:editing-cycles>
    <meta:editing-duration>PT0S</meta:editing-duration>
    <dc:title>i2doku-cz:020-ciselniky:start</dc:title>
  </office:meta>
</office:document-meta>
</file>