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47a21b1c5a369f10c82f94ce364767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10-zakaznik:020-sahkunst102f:start"/><text:bookmark-start text:name="__RefHeading___fakturace_1"/><text:bookmark-start text:name="fakturace"/>Fakturace<text:bookmark-end text:name="__RefHeading___fakturace_1"/><text:bookmark-end text:name="fakturace"/></text:h>
      <text:p text:style-name="Text_20_body"><draw:frame draw:style-name="media" draw:name="0" text:anchor-type="as-char" draw:z-index="0" svg:width="21.087291666667cm" style:rel-width="100%" svg:height="15.954375cm" style:rel-height="scale"><draw:image xlink:href="Pictures/647a21b1c5a369f10c82f94ce364767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          </text:p>
          </table:table-cell>
          <table:table-cell office:value-type="string" table:style-name="tableheader">
            <text:p text:style-name="Table_20_Heading"> Obsah/Poznámka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působ platby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utné vyplnit, pokud provádíme inkasní příkazy (v České republice se inkasní příkazy nepoužívají)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remní banka        </text:p>
          </table:table-cell>
          <table:table-cell office:value-type="string" table:style-name="tablecell">
            <text:p text:style-name="tablealignleft"> Přiřazení vlastní firemní banky z číselníku firemních bank, kam má zákazník platit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Kód banky            </text:p>
          </table:table-cell>
          <table:table-cell office:value-type="string" table:style-name="tablecell">
            <text:p text:style-name="tablealignleft"> Přiřazení kódu banky zákazníka z číselníku bank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Číslo účtu           </text:p>
          </table:table-cell>
          <table:table-cell office:value-type="string" table:style-name="tablecell">
            <text:p text:style-name="tablealignleft"> Číslo účtu zákazníka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romadná platba      </text:p>
          </table:table-cell>
          <table:table-cell office:value-type="string" table:style-name="tablecell">
            <text:p text:style-name="tablealignleft"> Zaškrtávací tlačítko určuje, zda se u tohoto zákazníka provádí inkasní příkazy hromadně nebo jednotlivě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BAN                 </text:p>
          </table:table-cell>
          <table:table-cell office:value-type="string" table:style-name="tablecell">
            <text:p text:style-name="tablealignleft"> Mezinárodní bankovní identifikační číslo - je nutné zadat pro zahraniční inkasní příkazy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říznak inkasa       </text:p>
          </table:table-cell>
          <table:table-cell office:value-type="string" table:style-name="tablecell">
            <text:p text:style-name="tablealignleft"> Pokud je zašrtávací tlačítko aktivní, je možné u tohoto zákazníka provádět inkasní příkazy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pomínka/Vnitropodnikové účetnictví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romadná upomínka    </text:p>
          </table:table-cell>
          <table:table-cell office:value-type="string" table:style-name="tablecell">
            <text:p text:style-name="tablealignleft"> Pokud je zašrtávací tlačítko aktivní, může se v jedné upomínce zpracovat více splatných faktur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pomínka/OP          </text:p>
          </table:table-cell>
          <table:table-cell office:value-type="string" table:style-name="tablecell">
            <text:p text:style-name="tablealignleft"> Přiřazení zákazníka, na kterého bude vystavována upomínka. Není-li zákazník příjemcem faktury, může zde být přiřazeno číslo zákazníka příjemce faktury. Na parametrizaci systému závisí, zda toto pole může být vyplněno.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imit úvěru          </text:p>
          </table:table-cell>
          <table:table-cell office:value-type="string" table:style-name="tablecell">
            <text:p text:style-name="tablealignleft"> Zadání úvěrového limitu, který je zákazníkovi poskytnut. Podle nastavení systému se při překročení tohoto limitu může zobrazit varování nebo případně zablokovat pořízení zakázky.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ákladové středisko  </text:p>
          </table:table-cell>
          <table:table-cell office:value-type="string" table:style-name="tablecell">
            <text:p text:style-name="tablealignleft"> Přiřazení nákladového střediska z číselníku nákladových středisek, mají-li být výnosy tohoto zákazníka účtovány na středisko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Fakturac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aktura na           </text:p>
          </table:table-cell>
          <table:table-cell office:value-type="string" table:style-name="tablecell">
            <text:p text:style-name="tablealignleft"> Přiřazení čísla zákazníka, který je příjemcem faktury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atistika zákazník  </text:p>
          </table:table-cell>
          <table:table-cell office:value-type="string" table:style-name="tablecell">
            <text:p text:style-name="tablealignleft"> Přiřazení čísla zákazníka, na které se mají uvést obraty statistik. Na parametrizaci systému závisí, zda je možné toto pole vyplnit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boží od zákazníka   </text:p>
          </table:table-cell>
          <table:table-cell office:value-type="string" table:style-name="tablecell">
            <text:p text:style-name="tablealignleft"> Přiřazení čísla zákazníka, jsou-li založeny pro zákazníka specifická čísla zboží, podle kterých se má vyhledávat v pořízení zakázky a v InfoSystému. Takto pořízené názvy zboží se používají také na formulářích.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říjem zboží         </text:p>
          </table:table-cell>
          <table:table-cell office:value-type="string" table:style-name="tablecell">
            <text:p text:style-name="tablealignleft"> Zaškrtávací tlačítko určuje, zda si zákazník může objednat pouze jemu přiřazené zboží nebo zboží z celého sortimentu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in. faktura         </text:p>
          </table:table-cell>
          <table:table-cell office:value-type="string" table:style-name="tablecell">
            <text:p text:style-name="tablealignleft"> Minimální částka faktury. Je-li zde zadána částka vyšší než 0, testuje systém v realizaci zakázky, zda je souhrn položek větší než tato hodnota. Nenastane-li tento případ, převezme se rozdíl do dodatečných nákladů zakázky. Zadáním ??? se řídí, aby se minimální částka faktury ukládala centrálně v dodatečných nákladech zakázky a ne individuálně každému zákazníkovi. Viz také číselníky Dodatečné náklady zakázky.  </text:p>
          </table:table-cell>
        </table:table-row>
        <table:table-row>
          <table:table-cell office:value-type="string" table:style-name="tablecell">
            <text:p text:style-name="tablealignleft"> Podmínka od          </text:p>
          </table:table-cell>
          <table:table-cell office:value-type="string" table:style-name="tablecell">
            <text:p text:style-name="tablealignleft"> Zadání zákazníka, jehož podmínky na stanovení ceny a slevy se mají použít také u aktuálního zákazníka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odatek účtu         </text:p>
          </table:table-cell>
          <table:table-cell office:value-type="string" table:style-name="tablecell">
            <text:p text:style-name="tablealignleft"> Možnost zadat dodatek účtu, který slouží pro zaúčtování pohybů tohoto zákazníka v rámci integrace do účetnictví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fundace            </text:p>
          </table:table-cell>
          <table:table-cell office:value-type="string" table:style-name="tablecell">
            <text:p text:style-name="tablealignleft"> Možné zadání sjednané procentní sazby refundace. V jiném případě existuje možnost popsat refundaci na úrovni skupin zboží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Integrac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ndant FÚ           </text:p>
          </table:table-cell>
          <table:table-cell office:value-type="string" table:style-name="tablecell">
            <text:p text:style-name="tablealignleft"> Přiřazení čísla mandanta pro finanční účetnictví (budou na něj účtovány obchodní případy tohoto zákazníka)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// Strana: /basstamm/sahkunst00w/sahkunst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34:53</meta:creation-date>
    <dc:creator>Generated</dc:creator>
    <dc:date>2026-08-17T16::34:53</dc:date>
    <dc:language>en-US</dc:language>
    <meta:editing-cycles>1</meta:editing-cycles>
    <meta:editing-duration>PT0S</meta:editing-duration>
    <dc:title>i2doku-cz:030-kmenove-udaje:010-obchod:010-ciselnik-zakazniku:010-zakaznik:020-sahkunst102f:start</dc:title>
  </office:meta>
</office:document-meta>
</file>