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b86e236215603a1f9279e34b1ed2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10-zakaznik:050-sahkunst105f:start"/><text:bookmark-start text:name="__RefHeading___formulare_1"/><text:bookmark-start text:name="formulare"/>Formuláře<text:bookmark-end text:name="__RefHeading___formulare_1"/><text:bookmark-end text:name="formulare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81b86e236215603a1f9279e34b1ed25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ýběr </text:p>
          </table:table-cell>
          <table:table-cell office:value-type="string" table:style-name="tablecell">
            <text:p text:style-name="tablealignleft"> Přiřazení znaku výběru formulářů. Umožňuje například rozlišit příjemce faktur měsíčního, týdenního atd. </text:p>
          </table:table-cell>
        </table:table-row>
        <table:table-row>
          <table:table-cell office:value-type="string" table:style-name="tablecell">
            <text:p text:style-name="tablealignleft"> Seznam </text:p>
          </table:table-cell>
          <table:table-cell office:value-type="string" table:style-name="tablecell">
            <text:p text:style-name="tablealignleft"> Zaškrtávací tlačítko určuje, zda je pro tohoto zákazníka možné sestavit soupis faktur.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Možné přiřazení druhu dokladu. Například pro zákazníka se špatnou platební morálkou, může být takto určeno, že lze pořizovat pouze zakázky s přímou platbou v hotovosti. </text:p>
          </table:table-cell>
        </table:table-row>
        <table:table-row>
          <table:table-cell office:value-type="string" table:style-name="tablecell">
            <text:p text:style-name="tablealignleft"> Typ formuláře </text:p>
          </table:table-cell>
          <table:table-cell office:value-type="string" table:style-name="tablecell">
            <text:p text:style-name="tablealignleft"> Přiřazení typu formuláře. Typ formuláře stanovuje vzhled tiskového formuláře pro zákazníka (například s číslem zboží nebo bez čísla zboží).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Zadání formulářů, pro které se požaduje od standardu odlišující se počet kopií nebo souhrnný doklad. </text:p>
          </table:table-cell>
        </table:table-row>
        <table:table-row>
          <table:table-cell office:value-type="string" table:style-name="tablecell">
            <text:p text:style-name="tablealignleft"> Kopie </text:p>
          </table:table-cell>
          <table:table-cell office:value-type="string" table:style-name="tablecell">
            <text:p text:style-name="tablealignleft"> Počet požadovaných kopií k formuláři. Údaj změní nastavení, které je uloženo ve standardu formuláře. </text:p>
          </table:table-cell>
        </table:table-row>
        <table:table-row>
          <table:table-cell office:value-type="string" table:style-name="tablecell">
            <text:p text:style-name="tablealignleft"> Souhrnný doklad </text:p>
          </table:table-cell>
          <table:table-cell office:value-type="string" table:style-name="tablecell">
            <text:p text:style-name="tablealignleft"> Zaškrtávací tlačítko určuje, zda je možné vyhotovovat souhrnné doklady pro odpovídající druhy formulář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 pole Druh formuláře, Kopie a Souhrnný doklad je možné pořídit celkem 7 údajů, které spolu souvisí. Tak může být například zákazníkovi stanoveno, že se má tisknout faktura jako souhrnná faktura ve dvojím vyhotovení. </text:p>
          </table:table-cell>
        </table:table-row>
      </table:table>
      <text:p text:style-name="Text_20_body">// Strana: /basstamm/sahkunst00w/sahkun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3:20</meta:creation-date>
    <dc:creator>Generated</dc:creator>
    <dc:date>2026-08-17T16::33:20</dc:date>
    <dc:language>en-US</dc:language>
    <meta:editing-cycles>1</meta:editing-cycles>
    <meta:editing-duration>PT0S</meta:editing-duration>
    <dc:title>i2doku-cz:030-kmenove-udaje:010-obchod:010-ciselnik-zakazniku:010-zakaznik:050-sahkunst105f:start</dc:title>
  </office:meta>
</office:document-meta>
</file>