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f0986e14980afc58a4ae049dd98ac56.jpg"/>
  <manifest:file-entry manifest:media-type="image/jpeg" manifest:full-path="Pictures/c9dc3d6cd66efa5d2d2c13d894d8289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2doku-cz:030-kmenove-udaje:010-obchod:010-ciselnik-zakazniku:010-zakaznik:start"/><text:bookmark-start text:name="__RefHeading___zakaznik_1"/><text:bookmark-start text:name="zakaznik"/>Zákazník<text:bookmark-end text:name="__RefHeading___zakaznik_1"/><text:bookmark-end text:name="zakaznik"/></text:h>
      <text:p text:style-name="Text_20_body">Po vyhledání již zadaného zákazníka se zobrazí uložená data. Pořizujeme-li nového zákazníka, stiskneme ikonu <draw:frame draw:style-name="media" draw:name="0" text:anchor-type="as-char" draw:z-index="0" svg:width="0.635cm" svg:height="0.635cm"><draw:image xlink:href="Pictures/1f0986e14980afc58a4ae049dd98ac56.jpg" xlink:type="simple" xlink:show="embed" xlink:actuate="onLoad"/></draw:frame> v hlavní nástrojové liště a zobrazí se prázdné okno pro zadání nových údajů. </text:p>
      <text:p text:style-name="Text_20_body">Číslo zákazníka 999999 je rezervováno pro zákazníka „Standardní hodnota“. Zde je možné zadat standardní údaje, které systém při pořízení nového zákazníka přenese do jednotlivých polí číselníku zákazníků, avšak je možné je změnit.</text:p>
      <text:p text:style-name="Text_20_body"><draw:frame draw:style-name="media" draw:name="1" text:anchor-type="as-char" draw:z-index="1" svg:width="21.087291666667cm" style:rel-width="100%" svg:height="15.954375cm" style:rel-height="scale"><draw:image xlink:href="Pictures/c9dc3d6cd66efa5d2d2c13d894d8289a.jpg" xlink:type="simple" xlink:show="embed" xlink:actuate="onLoad"/></draw:frame></text:p>
      <table:table table:style-name="Table">
        <table:table-column/>
        <table:table-column/>
        <table:table-row>
          <table:table-cell office:value-type="string" table:style-name="tableheader">
            <text:p text:style-name="Table_20_Heading"> Název pole </text:p>
          </table:table-cell>
          <table:table-cell office:value-type="string" table:style-name="tableheader">
            <text:p text:style-name="Table_20_Heading"> Obsah/Poznámka </text:p>
          </table:table-cell>
        </table:table-row>
        <table:table-row>
          <table:table-cell office:value-type="string" table:style-name="tablecell"/>
          <table:table-cell office:value-type="string" table:style-name="tablecell">
            <text:p text:style-name="tablealignleft"> Kritéria vyhledávání </text:p>
          </table:table-cell>
        </table:table-row>
        <table:table-row>
          <table:table-cell office:value-type="string" table:style-name="tablecell">
            <text:p text:style-name="tablealignleft"> Zákazník </text:p>
          </table:table-cell>
          <table:table-cell office:value-type="string" table:style-name="tablecell">
            <text:p text:style-name="tablealignleft"> Číslo zákazníka. Stiskem funkčního tlačítka v hlavní nástrojové liště nebo klávesy F2 můžeme přiřadit nově zadávanému zákazníkovi adresu z číselníku adres. </text:p>
          </table:table-cell>
        </table:table-row>
        <table:table-row>
          <table:table-cell office:value-type="string" table:style-name="tablecell">
            <text:p text:style-name="tablealignleft"> Zkrácené jméno </text:p>
          </table:table-cell>
          <table:table-cell office:value-type="string" table:style-name="tablecell">
            <text:p text:style-name="tablealignleft"> Převzetí zkráceného jména z číselníku adres - je možné změnit. </text:p>
          </table:table-cell>
        </table:table-row>
        <table:table-row>
          <table:table-cell office:value-type="string" table:style-name="tablecell">
            <text:p text:style-name="tablealignleft"> Zkratka místa </text:p>
          </table:table-cell>
          <table:table-cell office:value-type="string" table:style-name="tablecell">
            <text:p text:style-name="tablealignleft"> Převzetí zkratky místa z číselníku adres - je možné změnit. </text:p>
          </table:table-cell>
        </table:table-row>
        <table:table-row>
          <table:table-cell office:value-type="string" table:style-name="tablecell">
            <text:p text:style-name="tablealignleft"> Výběr </text:p>
          </table:table-cell>
          <table:table-cell office:value-type="string" table:style-name="tablecell">
            <text:p text:style-name="tablealignleft"> Převzetí údaje pro vyhledávání z číselníku adres - je možné změnit. </text:p>
          </table:table-cell>
        </table:table-row>
        <table:table-row>
          <table:table-cell office:value-type="string" table:style-name="tablecell"/>
          <table:table-cell office:value-type="string" table:style-name="tablecell">
            <text:p text:style-name="tablealignleft"> Adresa </text:p>
          </table:table-cell>
        </table:table-row>
        <table:table-row>
          <table:table-cell office:value-type="string" table:style-name="tablecell"/>
          <table:table-cell office:value-type="string" table:style-name="tablecell">
            <text:p text:style-name="tablealignleft"> Tyto údaje jsou přeneseny z číselníku adres. </text:p>
          </table:table-cell>
        </table:table-row>
        <table:table-row>
          <table:table-cell office:value-type="string" table:style-name="tablecell"/>
          <table:table-cell office:value-type="string" table:style-name="tablecell">
            <text:p text:style-name="tablealignleft"> Měna/Úhrada </text:p>
          </table:table-cell>
        </table:table-row>
        <table:table-row>
          <table:table-cell office:value-type="string" table:style-name="tablecell">
            <text:p text:style-name="tablealignleft"> Měna </text:p>
          </table:table-cell>
          <table:table-cell office:value-type="string" table:style-name="tablecell">
            <text:p text:style-name="tablealignleft"> Přiřazení měny zákazníka z číselníku měn. Toto pole může být měněno pouze do té doby, než je v systému pořízen první obchodní případ tohoto zákazníka. (Pokud jsou obchodní případy jednoho zákazníka uskutečňovány ve více různých měnách, musí být tento zákazník založen vícekrát - samostatně pro každou měnu.) </text:p>
          </table:table-cell>
        </table:table-row>
        <table:table-row>
          <table:table-cell office:value-type="string" table:style-name="tablecell">
            <text:p text:style-name="tablealignleft"> Tabulka účtů </text:p>
          </table:table-cell>
          <table:table-cell office:value-type="string" table:style-name="tablecell">
            <text:p text:style-name="tablealignleft"> Přiřazení tabulky účtů z číselníku Tabulka účtů. Slouží k určení saldokontních a automaticky zúčtovatelných účtů, na které budou účtovány obchodní případy tohoto zákazníka. Toto pole může být měněno pouze do té doby, než je v systému pořízen první obchodní případ tohoto zákazníka. </text:p>
          </table:table-cell>
        </table:table-row>
        <table:table-row>
          <table:table-cell office:value-type="string" table:style-name="tablecell">
            <text:p text:style-name="tablealignleft"> Jazyk </text:p>
          </table:table-cell>
          <table:table-cell office:value-type="string" table:style-name="tablecell">
            <text:p text:style-name="tablealignleft"> Výběr jazyka pro korespondenci se zákazníkem. </text:p>
          </table:table-cell>
        </table:table-row>
        <table:table-row>
          <table:table-cell office:value-type="string" table:style-name="tablecell">
            <text:p text:style-name="tablealignleft"> Platební lhůta </text:p>
          </table:table-cell>
          <table:table-cell office:value-type="string" table:style-name="tablecell">
            <text:p text:style-name="tablealignleft"> Přiřazení platební lhůty z číselníku platebních lhůt. </text:p>
          </table:table-cell>
        </table:table-row>
        <table:table-row>
          <table:table-cell office:value-type="string" table:style-name="tablecell">
            <text:p text:style-name="tablealignleft"> Platební podmínky </text:p>
          </table:table-cell>
          <table:table-cell office:value-type="string" table:style-name="tablecell">
            <text:p text:style-name="tablealignleft"> Výběr platení podmínky sjednané se zákazníkem. </text:p>
          </table:table-cell>
        </table:table-row>
        <table:table-row>
          <table:table-cell office:value-type="string" table:style-name="tablecell">
            <text:p text:style-name="tablealignleft"> Různý zákazník </text:p>
          </table:table-cell>
          <table:table-cell office:value-type="string" table:style-name="tablecell">
            <text:p text:style-name="tablealignleft"> Zaškrtávací tlačítko určuje, zda toto číslo zákazníka má být vedeno jako „Různý zákazník“. V pořízení zakázky může být pro takto označené zákazníky ručně evidována adresa. Využití spočívá v jednorázových obchodech, kde nemá smysl zakládat zákazníka. </text:p>
          </table:table-cell>
        </table:table-row>
      </table:table>
      <text:p text:style-name="Text_20_body">
<text:line-break/>Podkategorie:</text:p>
      <text:list text:style-name="List_20_1" text:continue-numbering="false">
        <text:list-item>
          <text:p text:style-name="List_20_1_Content_First"><text:a xlink:type="simple" xlink:href="https://wiki.data-norms.cz/doku.php?id=i2doku-cz:030-kmenove-udaje:010-obchod:010-ciselnik-zakazniku:010-zakaznik:020-sahkunst102f:start" text:style-name="Internet_20_link" text:visited-style-name="Visited_20_Internet_20_Link">Fakturace</text:a></text:p>
        </text:list-item>
        <text:list-item>
          <text:p text:style-name="List_20_1_Content"><text:a xlink:type="simple" xlink:href="https://wiki.data-norms.cz/doku.php?id=i2doku-cz:030-kmenove-udaje:010-obchod:010-ciselnik-zakazniku:010-zakaznik:030-sahkunst103f:start" text:style-name="Internet_20_link" text:visited-style-name="Visited_20_Internet_20_Link">Podmínky</text:a></text:p>
        </text:list-item>
        <text:list-item>
          <text:p text:style-name="List_20_1_Content"><text:a xlink:type="simple" xlink:href="https://wiki.data-norms.cz/doku.php?id=i2doku-cz:030-kmenove-udaje:010-obchod:010-ciselnik-zakazniku:010-zakaznik:040-sahkunst104f:start" text:style-name="Internet_20_link" text:visited-style-name="Visited_20_Internet_20_Link">Prodej</text:a></text:p>
        </text:list-item>
        <text:list-item>
          <text:p text:style-name="List_20_1_Content"><text:a xlink:type="simple" xlink:href="https://wiki.data-norms.cz/doku.php?id=i2doku-cz:030-kmenove-udaje:010-obchod:010-ciselnik-zakazniku:010-zakaznik:050-sahkunst105f:start" text:style-name="Internet_20_link" text:visited-style-name="Visited_20_Internet_20_Link">Formuláře</text:a></text:p>
        </text:list-item>
        <text:list-item>
          <text:p text:style-name="List_20_1_Content"><text:a xlink:type="simple" xlink:href="https://wiki.data-norms.cz/doku.php?id=i2doku-cz:030-kmenove-udaje:010-obchod:010-ciselnik-zakazniku:010-zakaznik:060-sahkunst106f:start" text:style-name="Internet_20_link" text:visited-style-name="Visited_20_Internet_20_Link">060-sahkunst106f</text:a></text:p>
        </text:list-item>
        <text:list-item>
          <text:p text:style-name="List_20_1_Content"><text:a xlink:type="simple" xlink:href="https://wiki.data-norms.cz/doku.php?id=i2doku-cz:030-kmenove-udaje:010-obchod:010-ciselnik-zakazniku:010-zakaznik:070-sahkunst107f:start" text:style-name="Internet_20_link" text:visited-style-name="Visited_20_Internet_20_Link">070-sahkunst107f</text:a></text:p>
        </text:list-item>
        <text:list-item>
          <text:p text:style-name="List_20_1_Content_Last"><text:a xlink:type="simple" xlink:href="https://wiki.data-norms.cz/doku.php?id=i2doku-cz:030-kmenove-udaje:010-obchod:010-ciselnik-zakazniku:010-zakaznik:080-sahkunst120f:start" text:style-name="Internet_20_link" text:visited-style-name="Visited_20_Internet_20_Link">080-sahkunst120f</text:a></text:p>
        </text:list-item>
      </text:list>
      <text:line-break/>
      <text:p text:style-name="Text_20_body">// Strana: /basstamm/sahkunst00w/_set_1 // <text:line-break/>
// Strana: /basstamm/sahkunst00w/sahkunst101f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7T06::31:37</meta:creation-date>
    <dc:creator>Generated</dc:creator>
    <dc:date>2026-08-17T06::31:37</dc:date>
    <dc:language>en-US</dc:language>
    <meta:editing-cycles>1</meta:editing-cycles>
    <meta:editing-duration>PT0S</meta:editing-duration>
    <dc:title>i2doku-cz:030-kmenove-udaje:010-obchod:010-ciselnik-zakazniku:010-zakaznik:start</dc:title>
  </office:meta>
</office:document-meta>
</file>