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f368fc2c41310d33ed5ba7ddc09697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20-prodej:020-sahkunst202f:start"/><text:bookmark-start text:name="__RefHeading___podminky_1"/><text:bookmark-start text:name="podminky"/>Podmínky<text:bookmark-end text:name="__RefHeading___podminky_1"/><text:bookmark-end text:name="podminky"/></text:h>
      <text:p text:style-name="Text_20_body">Zákazníkovi mohou být k hlavním skupinám zboží a skupinám zboží stanoveny sazby slev. Funkčnost tohoto nastavení závisí na parametrizaci systému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cbf368fc2c41310d33ed5ba7ddc09697.jpg" xlink:type="simple" xlink:show="embed" xlink:actuate="onLoad"/></draw:frame></text:p>
      <text:p text:style-name="Text_20_body">Pro zadání nové hlavní skupiny zboží nebo skupiny zboží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Výběr hlavní skupiny zboží pro slevu. </text:p>
          </table:table-cell>
        </table:table-row>
        <table:table-row>
          <table:table-cell office:value-type="string" table:style-name="tablecell">
            <text:p text:style-name="tablealignleft"> Skupina zboží </text:p>
          </table:table-cell>
          <table:table-cell office:value-type="string" table:style-name="tablecell">
            <text:p text:style-name="tablealignleft"> Výběr skupiny zboží pro slevu. </text:p>
          </table:table-cell>
        </table:table-row>
        <table:table-row>
          <table:table-cell office:value-type="string" table:style-name="tablecell">
            <text:p text:style-name="tablealignleft"> Platnost od/do </text:p>
          </table:table-cell>
          <table:table-cell office:value-type="string" table:style-name="tablecell">
            <text:p text:style-name="tablealignleft"> Zadání doby platnosti podmínek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adání výše a formy (%, pevná částka) základní slevy (základní sleva je sleva nezávislá na množství a obratu zákazníka)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Zadání výše a formy zvláštní slevy.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Přiřazení stupnicové slevy.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Přiřazení ceníku, který se vztahuje na stanovení prodejní ceny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. Přes tabulku podmínek se definují základní možnosti tvorby cen a slev pro zákazníka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informativní text. </text:p>
          </table:table-cell>
        </table:table-row>
        <table:table-row>
          <table:table-cell office:value-type="string" table:style-name="tablecell">
            <text:p text:style-name="tablealignleft"> Fixní cenová stupnice </text:p>
          </table:table-cell>
          <table:table-cell office:value-type="string" table:style-name="tablecell">
            <text:p text:style-name="tablealignleft"> Možnost zadat fixní cenovou stupnici. </text:p>
          </table:table-cell>
        </table:table-row>
        <table:table-row>
          <table:table-cell office:value-type="string" table:style-name="tablecell">
            <text:p text:style-name="tablealignleft"> Základní datum </text:p>
          </table:table-cell>
          <table:table-cell office:value-type="string" table:style-name="tablecell">
            <text:p text:style-name="tablealignleft"> Minulé datum (již neplatné), aby bylo možné v případě potřeby použít v rámci stanovení cen již neplatnou cenu. </text:p>
          </table:table-cell>
        </table:table-row>
      </table:table>
      <text:p text:style-name="Text_20_body">// Strana: /basstamm/sahkunst00w/sahkunst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38:36</meta:creation-date>
    <dc:creator>Generated</dc:creator>
    <dc:date>2026-08-17T12::38:36</dc:date>
    <dc:language>en-US</dc:language>
    <meta:editing-cycles>1</meta:editing-cycles>
    <meta:editing-duration>PT0S</meta:editing-duration>
    <dc:title>i2doku-cz:030-kmenove-udaje:010-obchod:010-ciselnik-zakazniku:020-prodej:020-sahkunst202f:start</dc:title>
  </office:meta>
</office:document-meta>
</file>