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20-prodej:start"/><text:bookmark-start text:name="__RefHeading___prodej_1"/><text:bookmark-start text:name="prodej"/>Prodej<text:bookmark-end text:name="__RefHeading___prodej_1"/><text:bookmark-end text:name="prodej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10-ciselnik-zakazniku:020-prodej:010-sahkunst201f:start" text:style-name="Internet_20_link" text:visited-style-name="Visited_20_Internet_20_Link">010-sahkunst201f</text:a></text:p>
        </text:list-item>
        <text:list-item>
          <text:p text:style-name="List_20_1_Content"><text:a xlink:type="simple" xlink:href="https://wiki.data-norms.cz/doku.php?id=i2doku-cz:030-kmenove-udaje:010-obchod:010-ciselnik-zakazniku:020-prodej:020-sahkunst202f:start" text:style-name="Internet_20_link" text:visited-style-name="Visited_20_Internet_20_Link">Podmínky</text:a></text:p>
        </text:list-item>
        <text:list-item>
          <text:p text:style-name="List_20_1_Content"><text:a xlink:type="simple" xlink:href="https://wiki.data-norms.cz/doku.php?id=i2doku-cz:030-kmenove-udaje:010-obchod:010-ciselnik-zakazniku:020-prodej:030-sahkunst203f:start" text:style-name="Internet_20_link" text:visited-style-name="Visited_20_Internet_20_Link">030-sahkunst203f</text:a></text:p>
        </text:list-item>
        <text:list-item>
          <text:p text:style-name="List_20_1_Content"><text:a xlink:type="simple" xlink:href="https://wiki.data-norms.cz/doku.php?id=i2doku-cz:030-kmenove-udaje:010-obchod:010-ciselnik-zakazniku:020-prodej:040-sahkunst204f:start" text:style-name="Internet_20_link" text:visited-style-name="Visited_20_Internet_20_Link">040-sahkunst204f</text:a></text:p>
        </text:list-item>
        <text:list-item>
          <text:p text:style-name="List_20_1_Content"><text:a xlink:type="simple" xlink:href="https://wiki.data-norms.cz/doku.php?id=i2doku-cz:030-kmenove-udaje:010-obchod:010-ciselnik-zakazniku:020-prodej:050-sahkunst205f:start" text:style-name="Internet_20_link" text:visited-style-name="Visited_20_Internet_20_Link">050-sahkunst205f</text:a></text:p>
        </text:list-item>
        <text:list-item>
          <text:p text:style-name="List_20_1_Content_Last"><text:a xlink:type="simple" xlink:href="https://wiki.data-norms.cz/doku.php?id=i2doku-cz:030-kmenove-udaje:010-obchod:010-ciselnik-zakazniku:020-prodej:060-sahkunst206f:start" text:style-name="Internet_20_link" text:visited-style-name="Visited_20_Internet_20_Link">060-sahkunst206f</text:a></text:p>
        </text:list-item>
      </text:list>
      <text:line-break/>
      <text:p text:style-name="Text_20_body">// Strana: /basstamm/sahkunst00w/_set_2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52:24</meta:creation-date>
    <dc:creator>Generated</dc:creator>
    <dc:date>2026-08-17T10::52:24</dc:date>
    <dc:language>en-US</dc:language>
    <meta:editing-cycles>1</meta:editing-cycles>
    <meta:editing-duration>PT0S</meta:editing-duration>
    <dc:title>i2doku-cz:030-kmenove-udaje:010-obchod:010-ciselnik-zakazniku:020-prodej:start</dc:title>
  </office:meta>
</office:document-meta>
</file>