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8c9875f6de8f3ea7db9447065c164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30-obchod:010-sahkunst302f:start"/><text:bookmark-start text:name="__RefHeading___priprava_zbozi_1"/><text:bookmark-start text:name="priprava_zbozi"/>Příprava zboží<text:bookmark-end text:name="__RefHeading___priprava_zbozi_1"/><text:bookmark-end text:name="priprava_zbozi"/></text:h>
      <text:p text:style-name="Text_20_body">Pomocí správy přípravy zboží k odběru je ve faktuře možné rozdělit částku podle zákazníkovy přípravy zboží k odběru (podle potřeb a požadavků zákazníka - například podle jeho středisek, poboček atd.). Na souhrnné faktuře mohou být setříděny a shrnuty všechny dodací listy podle přípravy zboží. Navíc se na konci souhrnné faktury může zobrazovat rekapitulace každé přípravy zboží k odběru s celkovými částkami. 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b8c9875f6de8f3ea7db9447065c16450.jpg" xlink:type="simple" xlink:show="embed" xlink:actuate="onLoad"/></draw:frame></text:p>
      <text:p text:style-name="Text_20_body">// Strana: /basstamm/sahkunst00w/sahkunst3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51:11</meta:creation-date>
    <dc:creator>Generated</dc:creator>
    <dc:date>2026-08-17T11::51:11</dc:date>
    <dc:language>en-US</dc:language>
    <meta:editing-cycles>1</meta:editing-cycles>
    <meta:editing-duration>PT0S</meta:editing-duration>
    <dc:title>i2doku-cz:030-kmenove-udaje:010-obchod:010-ciselnik-zakazniku:030-obchod:010-sahkunst302f:start</dc:title>
  </office:meta>
</office:document-meta>
</file>