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529d57c7d02978ba1038124c9a862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30-obchod:030-sahkunst305f:start"/><text:bookmark-start text:name="__RefHeading___instalace_1"/><text:bookmark-start text:name="instalace"/>Instalace<text:bookmark-end text:name="__RefHeading___instalace_1"/><text:bookmark-end text:name="instalace"/></text:h>
      <text:p text:style-name="Text_20_body">Do instalace můžeme zařadit různé zboží, i když netvoří kusovník ani sadu (například v případě, že u zákazníka instalujeme počítač, který se sestává z více samostatných komponentů). Instalace se vytváří z realizace zakázky nebo zadává ručně. 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a529d57c7d02978ba1038124c9a8624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Instalace </text:p>
          </table:table-cell>
          <table:table-cell office:value-type="string" table:style-name="tablecell">
            <text:p text:style-name="tablealignleft"> Zadání označení instalace. Při automatickém generování z realizace zakázky odpovídá označení instalace číslu zakázky.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Přiřazení hlavního zboží, pod kterým je instalace vedena. </text:p>
          </table:table-cell>
        </table:table-row>
        <table:table-row>
          <table:table-cell office:value-type="string" table:style-name="tablecell">
            <text:p text:style-name="tablealignleft"> Druh </text:p>
          </table:table-cell>
          <table:table-cell office:value-type="string" table:style-name="tablecell">
            <text:p text:style-name="tablealignleft"> Přiřazení druhu instalace. Určuje, jak je zboží při generování věty instalace přijímáno do instalace (například včetně kusovníku, jednotlivé zboží). </text:p>
          </table:table-cell>
        </table:table-row>
        <table:table-row>
          <table:table-cell office:value-type="string" table:style-name="tablecell">
            <text:p text:style-name="tablealignleft"> Dodávka </text:p>
          </table:table-cell>
          <table:table-cell office:value-type="string" table:style-name="tablecell">
            <text:p text:style-name="tablealignleft"> Datum dodání instalace. </text:p>
          </table:table-cell>
        </table:table-row>
        <table:table-row>
          <table:table-cell office:value-type="string" table:style-name="tablecell">
            <text:p text:style-name="tablealignleft"> Zakázka </text:p>
          </table:table-cell>
          <table:table-cell office:value-type="string" table:style-name="tablecell">
            <text:p text:style-name="tablealignleft"> Odkaz na zakázku, ze které byla instalace generována. Číslo zakázky je dosazeno automaticky a nemůže být zapsáno ani při novém zadání ručně. </text:p>
          </table:table-cell>
        </table:table-row>
        <table:table-row>
          <table:table-cell office:value-type="string" table:style-name="tablecell">
            <text:p text:style-name="tablealignleft"> Sériové číslo </text:p>
          </table:table-cell>
          <table:table-cell office:value-type="string" table:style-name="tablecell">
            <text:p text:style-name="tablealignleft"> Přiřazení sériového čísla hlavního zboží. Zadání sériového čísla je důležité speciálně tehdy, je-li k instalaci zaváděna smlouva o údržbě. </text:p>
          </table:table-cell>
        </table:table-row>
        <table:table-row>
          <table:table-cell office:value-type="string" table:style-name="tablecell">
            <text:p text:style-name="tablealignleft"> Záruka </text:p>
          </table:table-cell>
          <table:table-cell office:value-type="string" table:style-name="tablecell">
            <text:p text:style-name="tablealignleft"> Datum, do kterého platí záruka. </text:p>
          </table:table-cell>
        </table:table-row>
        <table:table-row>
          <table:table-cell office:value-type="string" table:style-name="tablecell">
            <text:p text:style-name="tablealignleft"> Množství </text:p>
          </table:table-cell>
          <table:table-cell office:value-type="string" table:style-name="tablecell">
            <text:p text:style-name="tablealignleft"> Množství hlavního zboží, které je obsaženo v instalaci. </text:p>
          </table:table-cell>
        </table:table-row>
        <table:table-row>
          <table:table-cell office:value-type="string" table:style-name="tablecell">
            <text:p text:style-name="tablealignleft"> Zúčtování </text:p>
          </table:table-cell>
          <table:table-cell office:value-type="string" table:style-name="tablecell">
            <text:p text:style-name="tablealignleft"> Přiřazení druhu zúčtován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dresa </text:p>
          </table:table-cell>
        </table:table-row>
        <table:table-row>
          <table:table-cell office:value-type="string" table:style-name="tablecell">
            <text:p text:style-name="tablealignleft"> Místo </text:p>
          </table:table-cell>
          <table:table-cell office:value-type="string" table:style-name="tablecell">
            <text:p text:style-name="tablealignleft"> Přiřazení místa instalace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10-ciselnik-zakazniku:030-obchod:030-sahkunst305f:030-sahkunst30503f:start" text:style-name="Internet_20_link" text:visited-style-name="Visited_20_Internet_20_Link">030-sahkunst30503f</text:a></text:p>
        </text:list-item>
        <text:list-item>
          <text:p text:style-name="List_20_1_Content"><text:a xlink:type="simple" xlink:href="https://wiki.data-norms.cz/doku.php?id=i2doku-cz:030-kmenove-udaje:010-obchod:010-ciselnik-zakazniku:030-obchod:030-sahkunst305f:040-sahkunst30504f:start" text:style-name="Internet_20_link" text:visited-style-name="Visited_20_Internet_20_Link">040-sahkunst30504f</text:a></text:p>
        </text:list-item>
        <text:list-item>
          <text:p text:style-name="List_20_1_Content"><text:a xlink:type="simple" xlink:href="https://wiki.data-norms.cz/doku.php?id=i2doku-cz:030-kmenove-udaje:010-obchod:010-ciselnik-zakazniku:030-obchod:030-sahkunst305f:050-sahkunst30505f:start" text:style-name="Internet_20_link" text:visited-style-name="Visited_20_Internet_20_Link">050-sahkunst30505f</text:a></text:p>
        </text:list-item>
        <text:list-item>
          <text:p text:style-name="List_20_1_Content_Last"><text:a xlink:type="simple" xlink:href="https://wiki.data-norms.cz/doku.php?id=i2doku-cz:030-kmenove-udaje:010-obchod:010-ciselnik-zakazniku:030-obchod:030-sahkunst305f:060-sxwmerkm001f:start" text:style-name="Internet_20_link" text:visited-style-name="Visited_20_Internet_20_Link">Atributy instalace</text:a></text:p>
        </text:list-item>
      </text:list>
      <text:line-break/>
      <text:p text:style-name="Text_20_body">// Strana: /basstamm/sahkunst00w/sahkunst30501f // <text:line-break/>
// Strana: /basstamm/sahkunst00w/sahkunst3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49:14</meta:creation-date>
    <dc:creator>Generated</dc:creator>
    <dc:date>2026-08-17T20::49:14</dc:date>
    <dc:language>en-US</dc:language>
    <meta:editing-cycles>1</meta:editing-cycles>
    <meta:editing-duration>PT0S</meta:editing-duration>
    <dc:title>i2doku-cz:030-kmenove-udaje:010-obchod:010-ciselnik-zakazniku:030-obchod:030-sahkunst305f:start</dc:title>
  </office:meta>
</office:document-meta>
</file>