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0d70c70d40c0e0704ce1f0e157a3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30-obchod:040-sahkunst306f:start"/><text:bookmark-start text:name="__RefHeading___mista_1"/><text:bookmark-start text:name="mista"/>Místa<text:bookmark-end text:name="__RefHeading___mista_1"/><text:bookmark-end text:name="mista"/></text:h>
      <text:p text:style-name="Text_20_body">Adresy místa jsou přiřazovány v rámci správy instalací a jsou použity v InfoSystému, aby například technik věděl, kde se má provést zakázka údržby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720d70c70d40c0e0704ce1f0e157a3e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Místo </text:p>
          </table:table-cell>
          <table:table-cell office:value-type="string" table:style-name="tablecell">
            <text:p text:style-name="tablealignleft"> Zadání čísla místa. </text:p>
          </table:table-cell>
        </table:table-row>
        <table:table-row>
          <table:table-cell office:value-type="string" table:style-name="tablecell">
            <text:p text:style-name="tablealignleft"> Hledaný výraz 1 a 2 </text:p>
          </table:table-cell>
          <table:table-cell office:value-type="string" table:style-name="tablecell">
            <text:p text:style-name="tablealignleft"> Možné zadání hledaných výraz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ále následuje zadání údajů adresy. </text:p>
          </table:table-cell>
        </table:table-row>
      </table:table>
      <text:p text:style-name="Text_20_body">// Strana: /basstamm/sahkunst00w/sahkunst30601f // <text:line-break/>
// Strana: /basstamm/sahkunst00w/sahkunst3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04:12</meta:creation-date>
    <dc:creator>Generated</dc:creator>
    <dc:date>2026-08-17T18::04:12</dc:date>
    <dc:language>en-US</dc:language>
    <meta:editing-cycles>1</meta:editing-cycles>
    <meta:editing-duration>PT0S</meta:editing-duration>
    <dc:title>i2doku-cz:030-kmenove-udaje:010-obchod:010-ciselnik-zakazniku:030-obchod:040-sahkunst306f:start</dc:title>
  </office:meta>
</office:document-meta>
</file>