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d03abcdf0c6312e4f38b9c6035e35d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30-obchod:start"/><text:bookmark-start text:name="__RefHeading___obchod_1"/><text:bookmark-start text:name="obchod"/>Obchod<text:bookmark-end text:name="__RefHeading___obchod_1"/><text:bookmark-end text:name="obchod"/></text:h>
      <text:h text:style-name="Heading_20_2" text:outline-level="2"><text:bookmark-start text:name="__RefHeading___aliasy_2"/><text:bookmark-start text:name="aliasy"/>Aliasy<text:bookmark-end text:name="__RefHeading___aliasy_2"/><text:bookmark-end text:name="aliasy"/></text:h>
      <text:p text:style-name="Text_20_body">Aliasy se definují v nastavení systému a umožňují uložit ke kmenovým údajům libovolné množství výrazů pro vyhledávání. Přes tento alias (hledací výraz) je možné hledat v zakázce nebo v InfoSystému. Tyto hledané výrazy mohou být uloženy v různých typech aliasů, jestliže je více typů aliasů v nastavení systému stanoveno. 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ed03abcdf0c6312e4f38b9c6035e35df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10-ciselnik-zakazniku:030-obchod:010-sahkunst302f:start" text:style-name="Internet_20_link" text:visited-style-name="Visited_20_Internet_20_Link">Příprava zboží</text:a></text:p>
        </text:list-item>
        <text:list-item>
          <text:p text:style-name="List_20_1_Content"><text:a xlink:type="simple" xlink:href="https://wiki.data-norms.cz/doku.php?id=i2doku-cz:030-kmenove-udaje:010-obchod:010-ciselnik-zakazniku:030-obchod:020-sxwmerkm000f:start" text:style-name="Internet_20_link" text:visited-style-name="Visited_20_Internet_20_Link">Atributy</text:a></text:p>
        </text:list-item>
        <text:list-item>
          <text:p text:style-name="List_20_1_Content"><text:a xlink:type="simple" xlink:href="https://wiki.data-norms.cz/doku.php?id=i2doku-cz:030-kmenove-udaje:010-obchod:010-ciselnik-zakazniku:030-obchod:030-sahkunst305f:start" text:style-name="Internet_20_link" text:visited-style-name="Visited_20_Internet_20_Link">030-sahkunst305f</text:a></text:p>
        </text:list-item>
        <text:list-item>
          <text:p text:style-name="List_20_1_Content_Last"><text:a xlink:type="simple" xlink:href="https://wiki.data-norms.cz/doku.php?id=i2doku-cz:030-kmenove-udaje:010-obchod:010-ciselnik-zakazniku:030-obchod:040-sahkunst306f:start" text:style-name="Internet_20_link" text:visited-style-name="Visited_20_Internet_20_Link">040-sahkunst306f</text:a></text:p>
        </text:list-item>
      </text:list>
      <text:line-break/>
      <text:p text:style-name="Text_20_body">// Strana: /basstamm/sahkunst00w/sahkunst301f // <text:line-break/>
// Strana: /basstamm/sahkunst00w/_set_3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05:14</meta:creation-date>
    <dc:creator>Generated</dc:creator>
    <dc:date>2026-08-17T17::05:14</dc:date>
    <dc:language>en-US</dc:language>
    <meta:editing-cycles>1</meta:editing-cycles>
    <meta:editing-duration>PT0S</meta:editing-duration>
    <dc:title>i2doku-cz:030-kmenove-udaje:010-obchod:010-ciselnik-zakazniku:030-obchod:start</dc:title>
  </office:meta>
</office:document-meta>
</file>