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9b49c3691ebef808627a45b3ec02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40-adresy:start"/><text:bookmark-start text:name="__RefHeading___adresy_1"/><text:bookmark-start text:name="adresy"/>Adresy<text:bookmark-end text:name="__RefHeading___adresy_1"/><text:bookmark-end text:name="adresy"/></text:h>
      <text:p text:style-name="Text_20_body">Na této straně můžeme zadávat adresy, které jsou rozdílné od hlavní adresy zákazníka. Například tak mohou být zadány fakturační adresy, dodací adresy a podobně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d89b49c3691ebef808627a45b3ec02b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Pořadové číslo adresy, které je vyplněno systémem - lze změnit. </text:p>
          </table:table-cell>
        </table:table-row>
        <table:table-row>
          <table:table-cell office:value-type="string" table:style-name="tablecell">
            <text:p text:style-name="tablealignleft"> Druh adresy </text:p>
          </table:table-cell>
          <table:table-cell office:value-type="string" table:style-name="tablecell">
            <text:p text:style-name="tablealignleft"> Přiřazení druhu adresy. Druhem adresy se stanovuje, jaké funkce adresa využívá. </text:p>
          </table:table-cell>
        </table:table-row>
        <table:table-row>
          <table:table-cell office:value-type="string" table:style-name="tablecell">
            <text:p text:style-name="tablealignleft"> Druh expedice </text:p>
          </table:table-cell>
          <table:table-cell office:value-type="string" table:style-name="tablecell">
            <text:p text:style-name="tablealignleft"> Možné přiřazení druhu expedice k této adrese. </text:p>
          </table:table-cell>
        </table:table-row>
        <table:table-row>
          <table:table-cell office:value-type="string" table:style-name="tablecell">
            <text:p text:style-name="tablealignleft"> Dodací podmínky </text:p>
          </table:table-cell>
          <table:table-cell office:value-type="string" table:style-name="tablecell">
            <text:p text:style-name="tablealignleft"> Možné přiřazení dodacích podmínek k této adrese. </text:p>
          </table:table-cell>
        </table:table-row>
        <table:table-row>
          <table:table-cell office:value-type="string" table:style-name="tablecell">
            <text:p text:style-name="tablealignleft"> Jízda </text:p>
          </table:table-cell>
          <table:table-cell office:value-type="string" table:style-name="tablecell">
            <text:p text:style-name="tablealignleft"> Možné přiřazení jízdy k této adrese. </text:p>
          </table:table-cell>
        </table:table-row>
        <table:table-row>
          <table:table-cell office:value-type="string" table:style-name="tablecell">
            <text:p text:style-name="tablealignleft"> Kód třídění </text:p>
          </table:table-cell>
          <table:table-cell office:value-type="string" table:style-name="tablecell">
            <text:p text:style-name="tablealignleft"> Přiřazení kódu třídění k jízdě (pokud je u jízdy kód třídění zadán, systém ho přiřadí automaticky)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30-kmenove-udaje:010-obchod:010-ciselnik-zakazniku:040-adresy:sahkunst40102f:start" text:style-name="Internet_20_link" text:visited-style-name="Visited_20_Internet_20_Link">sahkunst40102f</text:a></text:p>
        </text:list-item>
      </text:list>
      <text:line-break/>
      <text:p text:style-name="Text_20_body">// Strana: /basstamm/sahkunst00w/sahkunst40101f // <text:line-break/>
// Strana: /basstamm/sahkunst00w/sahkunst401f // <text:line-break/>
// Strana: /basstamm/sahkunst00w/_set_4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23:09</meta:creation-date>
    <dc:creator>Generated</dc:creator>
    <dc:date>2026-08-17T16::23:09</dc:date>
    <dc:language>en-US</dc:language>
    <meta:editing-cycles>1</meta:editing-cycles>
    <meta:editing-duration>PT0S</meta:editing-duration>
    <dc:title>i2doku-cz:030-kmenove-udaje:010-obchod:010-ciselnik-zakazniku:040-adresy:start</dc:title>
  </office:meta>
</office:document-meta>
</file>