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ca0482093e3a5f98d92f47c608dab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50-objekty:040-sahkunst505f:start"/><text:bookmark-start text:name="__RefHeading___zvlastni_ceny_1"/><text:bookmark-start text:name="zvlastni_ceny"/>Zvláštní ceny<text:bookmark-end text:name="__RefHeading___zvlastni_ceny_1"/><text:bookmark-end text:name="zvlastni_ceny"/></text:h>
      <text:p text:style-name="Text_20_body"><draw:frame draw:style-name="media" draw:name="0" text:anchor-type="as-char" draw:z-index="0" svg:width="21.087291666667cm" style:rel-width="100%" svg:height="16.007291666667cm" style:rel-height="scale"><draw:image xlink:href="Pictures/5ca0482093e3a5f98d92f47c608dab21.jpg" xlink:type="simple" xlink:show="embed" xlink:actuate="onLoad"/></draw:frame></text:p>
      <text:p text:style-name="Text_20_body">Neuvede-li se na této straně žádný záznam, platí standardní nastavení zákazník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Zboží </text:p>
          </table:table-cell>
          <table:table-cell office:value-type="string" table:style-name="tablecell">
            <text:p text:style-name="tablealignleft"> Výběr čísla zboží, kterého se týká zvláštní cena. </text:p>
          </table:table-cell>
        </table:table-row>
        <table:table-row>
          <table:table-cell office:value-type="string" table:style-name="tablecell">
            <text:p text:style-name="tablealignleft"> Platnost od/do </text:p>
          </table:table-cell>
          <table:table-cell office:value-type="string" table:style-name="tablecell">
            <text:p text:style-name="tablealignleft"> Zadání doby platnosti zvláštní ceny. </text:p>
          </table:table-cell>
        </table:table-row>
        <table:table-row>
          <table:table-cell office:value-type="string" table:style-name="tablecell">
            <text:p text:style-name="tablealignleft"> Daňový kód </text:p>
          </table:table-cell>
          <table:table-cell office:value-type="string" table:style-name="tablecell">
            <text:p text:style-name="tablealignleft"> Přiřazení daňového kódu pro stanovení DPH v oblasti zakázky. </text:p>
          </table:table-cell>
        </table:table-row>
        <table:table-row>
          <table:table-cell office:value-type="string" table:style-name="tablecell">
            <text:p text:style-name="tablealignleft"> Zvláštní cena </text:p>
          </table:table-cell>
          <table:table-cell office:value-type="string" table:style-name="tablecell">
            <text:p text:style-name="tablealignleft"> Zadání zvláštní ceny. </text:p>
          </table:table-cell>
        </table:table-row>
        <table:table-row>
          <table:table-cell office:value-type="string" table:style-name="tablecell">
            <text:p text:style-name="tablealignleft"> Stupnice </text:p>
          </table:table-cell>
          <table:table-cell office:value-type="string" table:style-name="tablecell">
            <text:p text:style-name="tablealignleft"> Přiřazení čísla stupnice. </text:p>
          </table:table-cell>
        </table:table-row>
        <table:table-row>
          <table:table-cell office:value-type="string" table:style-name="tablecell">
            <text:p text:style-name="tablealignleft"> Poznámka </text:p>
          </table:table-cell>
          <table:table-cell office:value-type="string" table:style-name="tablecell">
            <text:p text:style-name="tablealignleft"> Zadání volného textu jako poznámky ke zvláštní ceně. </text:p>
          </table:table-cell>
        </table:table-row>
        <table:table-row>
          <table:table-cell office:value-type="string" table:style-name="tablecell">
            <text:p text:style-name="tablealignleft"> Oprávnění slevy </text:p>
          </table:table-cell>
          <table:table-cell office:value-type="string" table:style-name="tablecell">
            <text:p text:style-name="tablealignleft"> Určení, jestli je možné ze zvláštní ceny poskytovat slevy. Pokud jsou zašrtávací tlačítka aktivní, je možné poskytovat slevy - na položku, skupinu a celkem. </text:p>
          </table:table-cell>
        </table:table-row>
        <table:table-row>
          <table:table-cell office:value-type="string" table:style-name="tablecell">
            <text:p text:style-name="tablealignleft"> Cenová jednotka </text:p>
          </table:table-cell>
          <table:table-cell office:value-type="string" table:style-name="tablecell">
            <text:p text:style-name="tablealignleft"> Přiřazení cenové jednotky. </text:p>
          </table:table-cell>
        </table:table-row>
        <table:table-row>
          <table:table-cell office:value-type="string" table:style-name="tablecell">
            <text:p text:style-name="tablealignleft"> Detailní cena </text:p>
          </table:table-cell>
          <table:table-cell office:value-type="string" table:style-name="tablecell">
            <text:p text:style-name="tablealignleft"> Možnost zadat detailní cenu. </text:p>
          </table:table-cell>
        </table:table-row>
        <table:table-row>
          <table:table-cell office:value-type="string" table:style-name="tablecell">
            <text:p text:style-name="tablealignleft"> Fixní cenová stupnice </text:p>
          </table:table-cell>
          <table:table-cell office:value-type="string" table:style-name="tablecell">
            <text:p text:style-name="tablealignleft"> Možnost zadat fixní cenovou stupnici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10-ciselnik-zakazniku:050-objekty:040-sahkunst505f:010-sahkunst50502f:start" text:style-name="Internet_20_link" text:visited-style-name="Visited_20_Internet_20_Link">010-sahkunst50502f</text:a></text:p>
        </text:list-item>
        <text:list-item>
          <text:p text:style-name="List_20_1_Content_Last"><text:a xlink:type="simple" xlink:href="https://wiki.data-norms.cz/doku.php?id=i2doku-cz:030-kmenove-udaje:010-obchod:010-ciselnik-zakazniku:050-objekty:040-sahkunst505f:020-sahkunst520f:start" text:style-name="Internet_20_link" text:visited-style-name="Visited_20_Internet_20_Link">020-sahkunst520f</text:a></text:p>
        </text:list-item>
      </text:list>
      <text:line-break/>
      <text:p text:style-name="Text_20_body">// Strana: /basstamm/sahkunst00w/sahkunst50501f // <text:line-break/>
// Strana: /basstamm/sahkunst00w/sahkunst505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8::00:27</meta:creation-date>
    <dc:creator>Generated</dc:creator>
    <dc:date>2026-08-17T18::00:27</dc:date>
    <dc:language>en-US</dc:language>
    <meta:editing-cycles>1</meta:editing-cycles>
    <meta:editing-duration>PT0S</meta:editing-duration>
    <dc:title>i2doku-cz:030-kmenove-udaje:010-obchod:010-ciselnik-zakazniku:050-objekty:040-sahkunst505f:start</dc:title>
  </office:meta>
</office:document-meta>
</file>