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41cba48e7479fd79c63f07cfd668f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10-obchod:010-ciselnik-zakazniku:050-objekty:start"/><text:bookmark-start text:name="__RefHeading___objekty_1"/><text:bookmark-start text:name="objekty"/>Objekty<text:bookmark-end text:name="__RefHeading___objekty_1"/><text:bookmark-end text:name="objekty"/></text:h>
      <text:p text:style-name="Text_20_body">Objekty se používají pouze, požaduje-li zákazník vyúčtování podle objektů, popřípadě byly-li ujednány podmínky na úrovni objektů. Na úrovni objektů mohou být nastavena určitá data zákazníka, například zasílací adresa nebo druh expedice, čímž se zásilka odešle na adresu objektu místo na hlavní adresu.</text:p>
      <text:p text:style-name="Text_20_body"><draw:frame draw:style-name="media" draw:name="0" text:anchor-type="as-char" draw:z-index="0" svg:width="21.087291666667cm" style:rel-width="100%" svg:height="15.954375cm" style:rel-height="scale"><draw:image xlink:href="Pictures/2f41cba48e7479fd79c63f07cfd668fb.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Objekt </text:p>
          </table:table-cell>
          <table:table-cell office:value-type="string" table:style-name="tablecell">
            <text:p text:style-name="tablealignleft"> Pořadové číslo objektu, které je vyplněno systémem - lze změnit. </text:p>
          </table:table-cell>
        </table:table-row>
        <table:table-row>
          <table:table-cell office:value-type="string" table:style-name="tablecell">
            <text:p text:style-name="tablealignleft"> Hledaný výraz 1/2 </text:p>
          </table:table-cell>
          <table:table-cell office:value-type="string" table:style-name="tablecell">
            <text:p text:style-name="tablealignleft"> Zadání hledaných výrazů k objektu. </text:p>
          </table:table-cell>
        </table:table-row>
        <table:table-row>
          <table:table-cell office:value-type="string" table:style-name="tablecell">
            <text:p text:style-name="tablealignleft"> Hlavní objekt </text:p>
          </table:table-cell>
          <table:table-cell office:value-type="string" table:style-name="tablecell">
            <text:p text:style-name="tablealignleft"> Přiřazení hlavního objektu. </text:p>
          </table:table-cell>
        </table:table-row>
        <table:table-row>
          <table:table-cell office:value-type="string" table:style-name="tablecell">
            <text:p text:style-name="tablealignleft"> Oslovení, Jméno, Ulice, Země/PSČ/Místo </text:p>
          </table:table-cell>
          <table:table-cell office:value-type="string" table:style-name="tablecell">
            <text:p text:style-name="tablealignleft"> Zadání adresy k objektu. </text:p>
          </table:table-cell>
        </table:table-row>
        <table:table-row>
          <table:table-cell office:value-type="string" table:style-name="tablecell">
            <text:p text:style-name="tablealignleft"> Otevření </text:p>
          </table:table-cell>
          <table:table-cell office:value-type="string" table:style-name="tablecell">
            <text:p text:style-name="tablealignleft"> Zadání data otevření objektu. </text:p>
          </table:table-cell>
        </table:table-row>
        <table:table-row>
          <table:table-cell office:value-type="string" table:style-name="tablecell">
            <text:p text:style-name="tablealignleft"> Uzávěrka </text:p>
          </table:table-cell>
          <table:table-cell office:value-type="string" table:style-name="tablecell">
            <text:p text:style-name="tablealignleft"> Zadání plánovaného data uzavření (například dokončení a předání stavby). </text:p>
          </table:table-cell>
        </table:table-row>
        <table:table-row>
          <table:table-cell office:value-type="string" table:style-name="tablecell">
            <text:p text:style-name="tablealignleft"> Poznámka </text:p>
          </table:table-cell>
          <table:table-cell office:value-type="string" table:style-name="tablecell">
            <text:p text:style-name="tablealignleft"> Možnost zadat libovolný informativní text k objektu.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30-kmenove-udaje:010-obchod:010-ciselnik-zakazniku:050-objekty:010-sahkunst502f:start" text:style-name="Internet_20_link" text:visited-style-name="Visited_20_Internet_20_Link">Podmínky</text:a></text:p>
        </text:list-item>
        <text:list-item>
          <text:p text:style-name="List_20_1_Content"><text:a xlink:type="simple" xlink:href="https://wiki.data-norms.cz/doku.php?id=i2doku-cz:030-kmenove-udaje:010-obchod:010-ciselnik-zakazniku:050-objekty:020-sahkunst503f:start" text:style-name="Internet_20_link" text:visited-style-name="Visited_20_Internet_20_Link">Dodávka/Formuláře</text:a></text:p>
        </text:list-item>
        <text:list-item>
          <text:p text:style-name="List_20_1_Content"><text:a xlink:type="simple" xlink:href="https://wiki.data-norms.cz/doku.php?id=i2doku-cz:030-kmenove-udaje:010-obchod:010-ciselnik-zakazniku:050-objekty:030-sahkunst504f:start" text:style-name="Internet_20_link" text:visited-style-name="Visited_20_Internet_20_Link">Podmínky slevy</text:a></text:p>
        </text:list-item>
        <text:list-item>
          <text:p text:style-name="List_20_1_Content"><text:a xlink:type="simple" xlink:href="https://wiki.data-norms.cz/doku.php?id=i2doku-cz:030-kmenove-udaje:010-obchod:010-ciselnik-zakazniku:050-objekty:040-sahkunst505f:start" text:style-name="Internet_20_link" text:visited-style-name="Visited_20_Internet_20_Link">040-sahkunst505f</text:a></text:p>
        </text:list-item>
        <text:list-item>
          <text:p text:style-name="List_20_1_Content"><text:a xlink:type="simple" xlink:href="https://wiki.data-norms.cz/doku.php?id=i2doku-cz:030-kmenove-udaje:010-obchod:010-ciselnik-zakazniku:050-objekty:050-sahkunst506f:start" text:style-name="Internet_20_link" text:visited-style-name="Visited_20_Internet_20_Link">050-sahkunst506f</text:a></text:p>
        </text:list-item>
        <text:list-item>
          <text:p text:style-name="List_20_1_Content_Last"><text:a xlink:type="simple" xlink:href="https://wiki.data-norms.cz/doku.php?id=i2doku-cz:030-kmenove-udaje:010-obchod:010-ciselnik-zakazniku:050-objekty:060-sahkunst507f:start" text:style-name="Internet_20_link" text:visited-style-name="Visited_20_Internet_20_Link">060-sahkunst507f</text:a></text:p>
        </text:list-item>
      </text:list>
      <text:line-break/>
      <text:p text:style-name="Text_20_body">// Strana: /basstamm/sahkunst00w/sahkunst501f // <text:line-break/>
// Strana: /basstamm/sahkunst00w/_set_5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7::44:52</meta:creation-date>
    <dc:creator>Generated</dc:creator>
    <dc:date>2026-08-17T07::44:52</dc:date>
    <dc:language>en-US</dc:language>
    <meta:editing-cycles>1</meta:editing-cycles>
    <meta:editing-duration>PT0S</meta:editing-duration>
    <dc:title>i2doku-cz:030-kmenove-udaje:010-obchod:010-ciselnik-zakazniku:050-objekty:start</dc:title>
  </office:meta>
</office:document-meta>
</file>