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6f21a9b9a6642fe971b8a80216385d6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10-obchod:010-ciselnik-zakazniku:060-smlouvy:start"/><text:bookmark-start text:name="__RefHeading___smlouvy_1"/><text:bookmark-start text:name="smlouvy"/>Smlouvy<text:bookmark-end text:name="__RefHeading___smlouvy_1"/><text:bookmark-end text:name="smlouvy"/></text:h>
      <text:p text:style-name="Text_20_body">Na této straně mohou být evidovány smlouvy se zákazníky (například nájemní, smlouvy o údržbě a podobně). </text:p>
      <text:p text:style-name="Text_20_body">Smlouva může být pořízena ručně nebo generována ze zakázky. Takovéto smlouvy mají na začátku stav Neúplné a před použitím musí být doplněny a aktivovány.</text:p>
      <text:p text:style-name="Text_20_body"><draw:frame draw:style-name="media" draw:name="0" text:anchor-type="as-char" draw:z-index="0" svg:width="21.087291666667cm" style:rel-width="100%" svg:height="16.007291666667cm" style:rel-height="scale"><draw:image xlink:href="Pictures/a6f21a9b9a6642fe971b8a80216385d6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mlouva </text:p>
          </table:table-cell>
          <table:table-cell office:value-type="string" table:style-name="tablecell">
            <text:p text:style-name="tablealignleft"> Označení smlouvy. </text:p>
          </table:table-cell>
        </table:table-row>
        <table:table-row>
          <table:table-cell office:value-type="string" table:style-name="tablecell">
            <text:p text:style-name="tablealignleft"> Zakázka </text:p>
          </table:table-cell>
          <table:table-cell office:value-type="string" table:style-name="tablecell">
            <text:p text:style-name="tablealignleft"> Byla-li smlouva generována ze zakázky, je v tomto poli odpovídající číslo zakázky. </text:p>
          </table:table-cell>
        </table:table-row>
        <table:table-row>
          <table:table-cell office:value-type="string" table:style-name="tablecell">
            <text:p text:style-name="tablealignleft"> Druh smlouvy </text:p>
          </table:table-cell>
          <table:table-cell office:value-type="string" table:style-name="tablecell">
            <text:p text:style-name="tablealignleft"> Přiřazení druhu smlouvy. </text:p>
          </table:table-cell>
        </table:table-row>
        <table:table-row>
          <table:table-cell office:value-type="string" table:style-name="tablecell">
            <text:p text:style-name="tablealignleft"> Druh zúčtování </text:p>
          </table:table-cell>
          <table:table-cell office:value-type="string" table:style-name="tablecell">
            <text:p text:style-name="tablealignleft"> Přiřazení druhu zúčtování (stanovuje obvykle interval fakturace - například měsíčně, čtvrtletně a podobně). </text:p>
          </table:table-cell>
        </table:table-row>
        <table:table-row>
          <table:table-cell office:value-type="string" table:style-name="tablecell">
            <text:p text:style-name="tablealignleft"> Příjemce faktury </text:p>
          </table:table-cell>
          <table:table-cell office:value-type="string" table:style-name="tablecell">
            <text:p text:style-name="tablealignleft"> Přiřazení zákazníka, na kterého má být vystavena faktura. </text:p>
          </table:table-cell>
        </table:table-row>
        <table:table-row>
          <table:table-cell office:value-type="string" table:style-name="tablecell">
            <text:p text:style-name="tablealignleft"> Začátek smlouvy </text:p>
          </table:table-cell>
          <table:table-cell office:value-type="string" table:style-name="tablecell">
            <text:p text:style-name="tablealignleft"> Datum začátku smlouvy. U smluv generovaných ze zakázky se automaticky přenáší ze zakázky a lze ho změnit. </text:p>
          </table:table-cell>
        </table:table-row>
        <table:table-row>
          <table:table-cell office:value-type="string" table:style-name="tablecell">
            <text:p text:style-name="tablealignleft"> Konec smlouvy </text:p>
          </table:table-cell>
          <table:table-cell office:value-type="string" table:style-name="tablecell">
            <text:p text:style-name="tablealignleft"> Datum konce smlouvy. </text:p>
          </table:table-cell>
        </table:table-row>
        <table:table-row>
          <table:table-cell office:value-type="string" table:style-name="tablecell">
            <text:p text:style-name="tablealignleft"> Poslední faktura </text:p>
          </table:table-cell>
          <table:table-cell office:value-type="string" table:style-name="tablecell">
            <text:p text:style-name="tablealignleft"> Datum, kdy byla vystavena poslední faktura ke smlouvě. Nebyla-li ještě vystavena žádná faktura a je-li smlouva vygenerována ze zakázky, dosadí systém datum zakázky jako datum poslední faktury. </text:p>
          </table:table-cell>
        </table:table-row>
        <table:table-row>
          <table:table-cell office:value-type="string" table:style-name="tablecell">
            <text:p text:style-name="tablealignleft"> Další faktura </text:p>
          </table:table-cell>
          <table:table-cell office:value-type="string" table:style-name="tablecell">
            <text:p text:style-name="tablealignleft"> Datum další faktury se stanovuje na základě druhu zúčtování a data poslední faktury. Datum může být také doplněno ručně (speciálně pro první fakturu). </text:p>
          </table:table-cell>
        </table:table-row>
      </table:table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10-obchod:010-ciselnik-zakazniku:060-smlouvy:010-polozky:start" text:style-name="Internet_20_link" text:visited-style-name="Visited_20_Internet_20_Link">010-polozky</text:a></text:p>
        </text:list-item>
        <text:list-item>
          <text:p text:style-name="List_20_1_Content"><text:a xlink:type="simple" xlink:href="https://wiki.data-norms.cz/doku.php?id=i2doku-cz:030-kmenove-udaje:010-obchod:010-ciselnik-zakazniku:060-smlouvy:020-splatky:start" text:style-name="Internet_20_link" text:visited-style-name="Visited_20_Internet_20_Link">020-splatky</text:a></text:p>
        </text:list-item>
        <text:list-item>
          <text:p text:style-name="List_20_1_Content_Last"><text:a xlink:type="simple" xlink:href="https://wiki.data-norms.cz/doku.php?id=i2doku-cz:030-kmenove-udaje:010-obchod:010-ciselnik-zakazniku:060-smlouvy:030-dodatecne-naklady:start" text:style-name="Internet_20_link" text:visited-style-name="Visited_20_Internet_20_Link">030-dodatecne-naklady</text:a></text:p>
        </text:list-item>
      </text:list>
      <text:line-break/>
      <text:p text:style-name="Text_20_body">// Strana: /basstamm/sahkunst00w/_set_6 // <text:line-break/>
// Strana: /basstamm/sahkunst00w/sahkunst6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52:15</meta:creation-date>
    <dc:creator>Generated</dc:creator>
    <dc:date>2026-08-17T13::52:15</dc:date>
    <dc:language>en-US</dc:language>
    <meta:editing-cycles>1</meta:editing-cycles>
    <meta:editing-duration>PT0S</meta:editing-duration>
    <dc:title>i2doku-cz:030-kmenove-udaje:010-obchod:010-ciselnik-zakazniku:060-smlouvy:start</dc:title>
  </office:meta>
</office:document-meta>
</file>