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9cd1dac7d379c5b187cbb904a9e560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10-obchod:010-ciselnik-zakazniku:start"/><text:bookmark-start text:name="__RefHeading___ciselnik_zakazniku_1"/><text:bookmark-start text:name="ciselnik_zakazniku"/>Číselník zákazníků<text:bookmark-end text:name="__RefHeading___ciselnik_zakazniku_1"/><text:bookmark-end text:name="ciselnik_zakazniku"/></text:h>
      <text:p text:style-name="Text_20_body">Číselník zákazníků obsahuje všechny zákazníky daného mandanta (číselník zákazníků je tvořen samostatně pro každého mandanta).</text:p>
      <text:p text:style-name="Text_20_body">Dříve než začneme plnit číselník zákazníků, musí být vyplněno mnoho dalších číselníků, ze kterých budou údaje přiřazovány do tohoto číselníku.</text:p>
      <text:p text:style-name="Text_20_body"><draw:frame draw:style-name="media" draw:name="0" text:anchor-type="as-char" draw:z-index="0" svg:width="21.087291666667cm" style:rel-width="100%" svg:height="15.954375cm" style:rel-height="scale"><draw:image xlink:href="Pictures/39cd1dac7d379c5b187cbb904a9e5607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Zákazník </text:p>
          </table:table-cell>
          <table:table-cell office:value-type="string" table:style-name="tablecell">
            <text:p text:style-name="tablealignleft"> Vyhledávání podle čísla zákazníka přes F11 nebo přesné zadání čísla zákazníka a potvrzení klávesou ENTER. Například číslo 300039 patří zákazníkovi Josef Novák a tento se rovnou vybere. Neexistuje-li zadané číslo, systém zobrazí přehled všech následujících čísel. Pomocí šipek lze nastavit kurzor na požadovaného zákazníka a toho potom zvolit klávesou ENTER. </text:p>
          </table:table-cell>
        </table:table-row>
        <table:table-row>
          <table:table-cell office:value-type="string" table:style-name="tablecell">
            <text:p text:style-name="tablealignleft"> Hledaný výraz </text:p>
          </table:table-cell>
          <table:table-cell office:value-type="string" table:style-name="tablecell">
            <text:p text:style-name="tablealignleft"> Vyhledávání podle hledaného výrazu - zadání hledaného výrazu a stisknutí klávesy F11 nebo ENTER. Systém zobrazí přehled od zadaného hledaného výrazu. Pomocí šipek lze nastavit kurzor na požadovaného zákazníka a toho potom zvolit klávesou ENTER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Systém vyhledává v těchto polích: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Oslovení, Jméno, Zkrácené jméno, Ulice, Země, PSČ, Místo, Zkratka místa, Výběr, Telefon, Telefax, Kontaktní osoba (je uvedena v číselníku adres)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Můžeme hledat také podle začátečních písmen v hledaných polích. Například zadání „Pra*“ najde všechny zákazníky, u kterých se v hledaných polích objevuje Pra, např. se sídlem v Praze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Pomocí mezer můžeme oddělit více hledaných výrazů a postupně je zadat. Například zadání „No* mezera Pra*“ do hledaného výrazu a potvrzením klávesou F11 nebo ENTER se zobrazí setříděná data. Zobrazí se všichni zákazníci, kteří v poli Místo mají hodnotu Pra např. Praha a v dalších hledaných polích No, tedy např. Novák, Novotný. Klávesami PGDN/PGUP, šipkami a nebo kurzorem můžeme vyhledat požadovanou větu a zvolit jí stisknutím ENTER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Pomocí funkce filtrování lze vyhledávat podle údajů v poli Výběr. </text:p>
          </table:table-cell>
        </table:table-row>
      </table:table>
      <text:p text:style-name="Text_20_body">Doplnění (technický popis)</text:p>
      <text:p text:style-name="Text_20_body">Poznámka k xp0000 (Aliasy):</text:p>
      <text:p text:style-name="Text_20_body">xp0000 musí být u provozu XP a smíšeném provozu nastaven vždy na ANO/TRUE. Zapomene-li se na toto, funguje vyhledávání v celém XP chybně!!!!</text:p>
      <text:p text:style-name="Text_20_body">Běží-li POUZE ALPHA, musí být tento parametr za účelem performace nastaven na NE/FALSE.</text:p>
      <text:p text:style-name="Text_20_body">Poznámka k vs0007 a vs0006 (Kontaktní osoba):</text:p>
      <text:p text:style-name="Text_20_body">Ke kontaktní osobě se vztahuje následující logika:</text:p>
      <text:p text:style-name="Text_20_body">číslo kontaktní osoby &lt; numerická hodnota parametru vs0007 a číslo kontaktní osoby &lt;&gt; numerická hodnota parametru vs0006.</text:p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30-kmenove-udaje:010-obchod:010-ciselnik-zakazniku:010-zakaznik:start" text:style-name="Internet_20_link" text:visited-style-name="Visited_20_Internet_20_Link">Zákazník</text:a></text:p>
        </text:list-item>
        <text:list-item>
          <text:p text:style-name="List_20_1_Content"><text:a xlink:type="simple" xlink:href="https://wiki.data-norms.cz/doku.php?id=i2doku-cz:030-kmenove-udaje:010-obchod:010-ciselnik-zakazniku:020-prodej:start" text:style-name="Internet_20_link" text:visited-style-name="Visited_20_Internet_20_Link">Prodej</text:a></text:p>
        </text:list-item>
        <text:list-item>
          <text:p text:style-name="List_20_1_Content"><text:a xlink:type="simple" xlink:href="https://wiki.data-norms.cz/doku.php?id=i2doku-cz:030-kmenove-udaje:010-obchod:010-ciselnik-zakazniku:030-obchod:start" text:style-name="Internet_20_link" text:visited-style-name="Visited_20_Internet_20_Link">Obchod</text:a></text:p>
        </text:list-item>
        <text:list-item>
          <text:p text:style-name="List_20_1_Content"><text:a xlink:type="simple" xlink:href="https://wiki.data-norms.cz/doku.php?id=i2doku-cz:030-kmenove-udaje:010-obchod:010-ciselnik-zakazniku:040-adresy:start" text:style-name="Internet_20_link" text:visited-style-name="Visited_20_Internet_20_Link">Adresy</text:a></text:p>
        </text:list-item>
        <text:list-item>
          <text:p text:style-name="List_20_1_Content"><text:a xlink:type="simple" xlink:href="https://wiki.data-norms.cz/doku.php?id=i2doku-cz:030-kmenove-udaje:010-obchod:010-ciselnik-zakazniku:050-objekty:start" text:style-name="Internet_20_link" text:visited-style-name="Visited_20_Internet_20_Link">Objekty</text:a></text:p>
        </text:list-item>
        <text:list-item>
          <text:p text:style-name="List_20_1_Content_Last"><text:a xlink:type="simple" xlink:href="https://wiki.data-norms.cz/doku.php?id=i2doku-cz:030-kmenove-udaje:010-obchod:010-ciselnik-zakazniku:060-smlouvy:start" text:style-name="Internet_20_link" text:visited-style-name="Visited_20_Internet_20_Link">Smlouvy</text:a></text:p>
        </text:list-item>
      </text:list>
      <text:line-break/>
      <text:p text:style-name="Text_20_body">// Strana: /basstamm/sahkunst00w //
// Strana: /basstamm/sahkunst00w/_set_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20::40:23</meta:creation-date>
    <dc:creator>Generated</dc:creator>
    <dc:date>2026-08-17T20::40:23</dc:date>
    <dc:language>en-US</dc:language>
    <meta:editing-cycles>1</meta:editing-cycles>
    <meta:editing-duration>PT0S</meta:editing-duration>
    <dc:title>i2doku-cz:030-kmenove-udaje:010-obchod:010-ciselnik-zakazniku:start</dc:title>
  </office:meta>
</office:document-meta>
</file>