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1fcbccdb55af8aad5f9a3a201dcf48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10-dodavatel:030-sehliest104f:start"/><text:bookmark-start text:name="__RefHeading___formulare_1"/><text:bookmark-start text:name="formulare"/>Formuláře<text:bookmark-end text:name="__RefHeading___formulare_1"/><text:bookmark-end text:name="formulare"/></text:h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31fcbccdb55af8aad5f9a3a201dcf48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Hlavní dodavatel </text:p>
          </table:table-cell>
          <table:table-cell office:value-type="string" table:style-name="tablecell">
            <text:p text:style-name="tablealignleft"> Přiřazení hlavního dodavatele z číselníku dodavatelů. Zde se uvádí dodavatel, který zaslal fakturu a bude příjemce platby. </text:p>
          </table:table-cell>
        </table:table-row>
        <table:table-row>
          <table:table-cell office:value-type="string" table:style-name="tablecell">
            <text:p text:style-name="tablealignleft"> Dodatek účtu </text:p>
          </table:table-cell>
          <table:table-cell office:value-type="string" table:style-name="tablecell">
            <text:p text:style-name="tablealignleft"> Možnost zadat dodatek účtu, který slouží pro zaúčtování pohybů tohoto dodavatele v rámci integrace do účetnictví. </text:p>
          </table:table-cell>
        </table:table-row>
        <table:table-row>
          <table:table-cell office:value-type="string" table:style-name="tablecell">
            <text:p text:style-name="tablealignleft"> Typ formuláře </text:p>
          </table:table-cell>
          <table:table-cell office:value-type="string" table:style-name="tablecell">
            <text:p text:style-name="tablealignleft"> Přiřazení typu formuláře. Typ formuláře stanovuje vzhled tiskového formuláře dodavatele (například s číslem zboží nebo bez čísla zboží). </text:p>
          </table:table-cell>
        </table:table-row>
        <table:table-row>
          <table:table-cell office:value-type="string" table:style-name="tablecell">
            <text:p text:style-name="tablealignleft"> Druh formuláře </text:p>
          </table:table-cell>
          <table:table-cell office:value-type="string" table:style-name="tablecell">
            <text:p text:style-name="tablealignleft"> Zadání formulářů, pro které se požaduje od standardu odlišující se počet kopií nebo souhrnný doklad. </text:p>
          </table:table-cell>
        </table:table-row>
        <table:table-row>
          <table:table-cell office:value-type="string" table:style-name="tablecell">
            <text:p text:style-name="tablealignleft"> Kopie </text:p>
          </table:table-cell>
          <table:table-cell office:value-type="string" table:style-name="tablecell">
            <text:p text:style-name="tablealignleft"> Počet požadovaných kopií k formuláři. Údaj změní nastavení, které je uloženo ve standardu formuláře. </text:p>
          </table:table-cell>
        </table:table-row>
        <table:table-row>
          <table:table-cell office:value-type="string" table:style-name="tablecell">
            <text:p text:style-name="tablealignleft"> Souhrnný doklad </text:p>
          </table:table-cell>
          <table:table-cell office:value-type="string" table:style-name="tablecell">
            <text:p text:style-name="tablealignleft"> Zaškrtávací tlačítko určuje, zda je možné vyhotovovat souhrnné doklady pro odpovídající druhy formulářů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o pole Druh formuláře, Kopie a Souhrnný doklad je možné pořídit celkem 7 údajů, které spolu souvisí. Tak může být například u dodavatele stanoveno, že se má tisknout faktura jako souhrnná faktura ve dvojím vyhotovení. </text:p>
          </table:table-cell>
        </table:table-row>
      </table:table>
      <text:p text:style-name="Text_20_body">// Strana: /basstamm/sehliest00w/sehliest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2::52:22</meta:creation-date>
    <dc:creator>Generated</dc:creator>
    <dc:date>2026-08-18T02::52:22</dc:date>
    <dc:language>en-US</dc:language>
    <meta:editing-cycles>1</meta:editing-cycles>
    <meta:editing-duration>PT0S</meta:editing-duration>
    <dc:title>i2doku-cz:030-kmenove-udaje:010-obchod:020-ciselnik-dodavatelu:010-dodavatel:030-sehliest104f:start</dc:title>
  </office:meta>
</office:document-meta>
</file>