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3417971205a91d8a0eb0edc05dbb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10-dodavatel:040-sehliest105f:start"/><text:bookmark-start text:name="__RefHeading___blokace_poznamky_1"/><text:bookmark-start text:name="blokace_poznamky"/>Blokace/Poznámky<text:bookmark-end text:name="__RefHeading___blokace_poznamky_1"/><text:bookmark-end text:name="blokace_poznamky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ce3417971205a91d8a0eb0edc05dbb7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Blokováno pro </text:p>
          </table:table-cell>
        </table:table-row>
        <table:table-row>
          <table:table-cell office:value-type="string" table:style-name="tablecell">
            <text:p text:style-name="tablealignleft"> Pořízení zakázky </text:p>
          </table:table-cell>
          <table:table-cell office:value-type="string" table:style-name="tablecell">
            <text:p text:style-name="tablealignleft"> Pokud je zaškrtávací tlačítko aktivní, je dodavatel zablokován pro pořízení zakázky. </text:p>
          </table:table-cell>
        </table:table-row>
        <table:table-row>
          <table:table-cell office:value-type="string" table:style-name="tablecell">
            <text:p text:style-name="tablealignleft"> Platební styk </text:p>
          </table:table-cell>
          <table:table-cell office:value-type="string" table:style-name="tablecell">
            <text:p text:style-name="tablealignleft"> Pokud je zaškrtávací tlačítko aktivní, je dodavatel zablokován pro platební styk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známky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e každému dodavateli může být uložen volný text. Tento se při odpovídajícím nastavení systému zobrazí v pořízení zakázky. Jedná se pouze o interní informativní text, který se netiskne na žádné doklady. </text:p>
          </table:table-cell>
        </table:table-row>
      </table:table>
      <text:p text:style-name="Text_20_body">// Strana: /basstamm/sehliest00w/sehliest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45:43</meta:creation-date>
    <dc:creator>Generated</dc:creator>
    <dc:date>2026-08-17T14::45:43</dc:date>
    <dc:language>en-US</dc:language>
    <meta:editing-cycles>1</meta:editing-cycles>
    <meta:editing-duration>PT0S</meta:editing-duration>
    <dc:title>i2doku-cz:030-kmenove-udaje:010-obchod:020-ciselnik-dodavatelu:010-dodavatel:040-sehliest105f:start</dc:title>
  </office:meta>
</office:document-meta>
</file>