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ff7a8954774398e097a9f7473a6d1f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20-ciselnik-dodavatelu:010-dodavatel:050-sehliest106f:start"/><text:bookmark-start text:name="__RefHeading___zpusob_platby_1"/><text:bookmark-start text:name="zpusob_platby"/>Způsob platby<text:bookmark-end text:name="__RefHeading___zpusob_platby_1"/><text:bookmark-end text:name="zpusob_platby"/></text:h>
      <text:p text:style-name="Text_20_body">Na této straně se zadávají čísla bankovních účtů, na která jsou placeny faktury dodavatelům - bankovní spojení dodavatele. Můžeme zadat libovolný počet bankovních účtů jednoho dodavatele.</text:p>
      <text:p text:style-name="Text_20_body">V případě více zadaných účtů jednoho dodavatele je možnost výběru z těchto bankovních účtů při pořizovaní konkrétní došlé faktury, a to jak v zakázce tak v modulu účetnictví. Rovněž je možnost výběru konkrétního účtu, na který platbu posíláme, i v platebním návrhu.</text:p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dff7a8954774398e097a9f7473a6d1f2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Způsob platby </text:p>
          </table:table-cell>
          <table:table-cell office:value-type="string" table:style-name="tablecell">
            <text:p text:style-name="tablealignleft"> Pořadové číslo způsobu platby - bankovního spojení dodavatele. </text:p>
          </table:table-cell>
        </table:table-row>
        <table:table-row>
          <table:table-cell office:value-type="string" table:style-name="tablecell">
            <text:p text:style-name="tablealignleft"> Měna </text:p>
          </table:table-cell>
          <table:table-cell office:value-type="string" table:style-name="tablecell">
            <text:p text:style-name="tablealignleft"> Přiřazení měny z číselníku měn k bankovnímu spojení dodavatele. </text:p>
          </table:table-cell>
        </table:table-row>
        <table:table-row>
          <table:table-cell office:value-type="string" table:style-name="tablecell">
            <text:p text:style-name="tablealignleft"> Odlišná adresa </text:p>
          </table:table-cell>
          <table:table-cell office:value-type="string" table:style-name="tablecell">
            <text:p text:style-name="tablealignleft"> Možnost přiřazení odlišné adresy z číselníku adres. </text:p>
          </table:table-cell>
        </table:table-row>
        <table:table-row>
          <table:table-cell office:value-type="string" table:style-name="tablecell">
            <text:p text:style-name="tablealignleft"> Druh transakce </text:p>
          </table:table-cell>
          <table:table-cell office:value-type="string" table:style-name="tablecell">
            <text:p text:style-name="tablealignleft"> Přiřazení druhu transakce pro zajištění správnosti fungování elektronického platebního styk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Nejčastěji 827 pro tuzemské platby nebo 830 pro zahraniční platby. </text:p>
          </table:table-cell>
        </table:table-row>
        <table:table-row>
          <table:table-cell office:value-type="string" table:style-name="tablecell">
            <text:p text:style-name="tablealignleft"> Kód banky </text:p>
          </table:table-cell>
          <table:table-cell office:value-type="string" table:style-name="tablecell">
            <text:p text:style-name="tablealignleft"> Přiřazení kódu banky z číselníku bank. </text:p>
          </table:table-cell>
        </table:table-row>
        <table:table-row>
          <table:table-cell office:value-type="string" table:style-name="tablecell">
            <text:p text:style-name="tablealignleft"> Číslo účtu </text:p>
          </table:table-cell>
          <table:table-cell office:value-type="string" table:style-name="tablecell">
            <text:p text:style-name="tablealignleft"> Zadání čísla účtu dodavatele. </text:p>
          </table:table-cell>
        </table:table-row>
        <table:table-row>
          <table:table-cell office:value-type="string" table:style-name="tablecell">
            <text:p text:style-name="tablealignleft"> IBAN </text:p>
          </table:table-cell>
          <table:table-cell office:value-type="string" table:style-name="tablecell">
            <text:p text:style-name="tablealignleft"> Mezinárodní bankovní identifikační číslo - je nutné zadat pro zahraniční platby - druh transakce 830. </text:p>
          </table:table-cell>
        </table:table-row>
        <table:table-row>
          <table:table-cell office:value-type="string" table:style-name="tablecell">
            <text:p text:style-name="tablealignleft"> Poplatky </text:p>
          </table:table-cell>
          <table:table-cell office:value-type="string" table:style-name="tablecell">
            <text:p text:style-name="tablealignleft"> Výběr druhu poplatků pro zahraniční platbu - je nutné zadat pro druh transakce 830. </text:p>
          </table:table-cell>
        </table:table-row>
        <table:table-row>
          <table:table-cell office:value-type="string" table:style-name="tablecell">
            <text:p text:style-name="tablealignleft"> Účet poplatků </text:p>
          </table:table-cell>
          <table:table-cell office:value-type="string" table:style-name="tablecell">
            <text:p text:style-name="tablealignleft"> Přiřazení firemní banky, ze které bude poplatek za zahraniční platbu inkasován - nutné zadat pro druh transakce 830. </text:p>
          </table:table-cell>
        </table:table-row>
        <table:table-row>
          <table:table-cell office:value-type="string" table:style-name="tablecell">
            <text:p text:style-name="tablealignleft"> Devizové operace </text:p>
          </table:table-cell>
          <table:table-cell office:value-type="string" table:style-name="tablecell">
            <text:p text:style-name="tablealignleft"> Výběr druhu devizové operace - nutné zadat pro druh transakce 830. </text:p>
          </table:table-cell>
        </table:table-row>
        <table:table-row>
          <table:table-cell office:value-type="string" table:style-name="tablecell">
            <text:p text:style-name="tablealignleft"> Specifický symbol </text:p>
          </table:table-cell>
          <table:table-cell office:value-type="string" table:style-name="tablecell">
            <text:p text:style-name="tablealignleft"> Možnost zadat specifický symbol u tuzemské platby - druh transakce 827. </text:p>
          </table:table-cell>
        </table:table-row>
      </table:table>
      <text:p text:style-name="Text_20_body">// Strana: /basstamm/sehliest00w/sehliest106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0::34:14</meta:creation-date>
    <dc:creator>Generated</dc:creator>
    <dc:date>2026-08-17T20::34:14</dc:date>
    <dc:language>en-US</dc:language>
    <meta:editing-cycles>1</meta:editing-cycles>
    <meta:editing-duration>PT0S</meta:editing-duration>
    <dc:title>i2doku-cz:030-kmenove-udaje:010-obchod:020-ciselnik-dodavatelu:010-dodavatel:050-sehliest106f:start</dc:title>
  </office:meta>
</office:document-meta>
</file>