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986e14980afc58a4ae049dd98ac56.jpg"/>
  <manifest:file-entry manifest:media-type="image/jpeg" manifest:full-path="Pictures/8765ed0178c306d80f463691b011c2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10-obchod:020-ciselnik-dodavatelu:010-dodavatel:start"/><text:bookmark-start text:name="__RefHeading___dodavatel_1"/><text:bookmark-start text:name="dodavatel"/>Dodavatel<text:bookmark-end text:name="__RefHeading___dodavatel_1"/><text:bookmark-end text:name="dodavatel"/></text:h>
      <text:p text:style-name="Text_20_body">Po vyhledání již zadaného dodavatele se zobrazí uložená data. Pořizujeme-li nového dodavatele, stiskneme ikonu <draw:frame draw:style-name="media" draw:name="0" text:anchor-type="as-char" draw:z-index="0" svg:width="0.635cm" svg:height="0.635cm"><draw:image xlink:href="Pictures/1f0986e14980afc58a4ae049dd98ac56.jpg" xlink:type="simple" xlink:show="embed" xlink:actuate="onLoad"/></draw:frame> v hlavní nástrojové liště a zobrazí se prázdné okno pro zadání nových údajů. </text:p>
      <text:p text:style-name="Text_20_body">Číslo dodavatele 999999 je rezervováno pro dodavatele „Standardní hodnota“. Zde je možné zadat standardní údaje, které systém při pořízení nového dodavatele přenese do jednotlivých polí číselníku dodavatelů, avšak je možné je změnit.</text:p>
      <text:p text:style-name="Text_20_body"><draw:frame draw:style-name="media" draw:name="1" text:anchor-type="as-char" draw:z-index="1" svg:width="21.087291666667cm" style:rel-width="100%" svg:height="15.927916666667cm" style:rel-height="scale"><draw:image xlink:href="Pictures/8765ed0178c306d80f463691b011c23c.jpg" xlink:type="simple" xlink:show="embed" xlink:actuate="onLoad"/></draw:frame></text:p>
      <text:p text:style-name="Text_20_body">Kritéria vyhledávání:</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Dodavatel </text:p>
          </table:table-cell>
          <table:table-cell office:value-type="string" table:style-name="tablecell">
            <text:p text:style-name="tablealignleft"> Číslo dodavatele. Stiskem funkčního tlačítka v hlavní nástrojové liště nebo klávesy F2 můžeme přiřadit nově zadávanému dodavateli adresu z číselníku adres. </text:p>
          </table:table-cell>
        </table:table-row>
        <table:table-row>
          <table:table-cell office:value-type="string" table:style-name="tablecell">
            <text:p text:style-name="tablealignleft"> Zkrácené jméno </text:p>
          </table:table-cell>
          <table:table-cell office:value-type="string" table:style-name="tablecell">
            <text:p text:style-name="tablealignleft"> Převzetí zkráceného jména z číselníku adres - je možné změnit. </text:p>
          </table:table-cell>
        </table:table-row>
        <table:table-row>
          <table:table-cell office:value-type="string" table:style-name="tablecell">
            <text:p text:style-name="tablealignleft"> Zkratka místa </text:p>
          </table:table-cell>
          <table:table-cell office:value-type="string" table:style-name="tablecell">
            <text:p text:style-name="tablealignleft"> Převzetí zkratky místa z číselníku adres - je možné změnit. </text:p>
          </table:table-cell>
        </table:table-row>
        <table:table-row>
          <table:table-cell office:value-type="string" table:style-name="tablecell">
            <text:p text:style-name="tablealignleft"> Výběr </text:p>
          </table:table-cell>
          <table:table-cell office:value-type="string" table:style-name="tablecell">
            <text:p text:style-name="tablealignleft"> Převzetí údaje pro vyhledávání z číselníku adres - je možné změnit. </text:p>
          </table:table-cell>
        </table:table-row>
      </table:table>
      <text:p text:style-name="Text_20_body">Měna/Úhrada:</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Měna </text:p>
          </table:table-cell>
          <table:table-cell office:value-type="string" table:style-name="tablecell">
            <text:p text:style-name="tablealignleft"> Přiřazení měny dodavatele z číselníku měn. Toto pole může být měněno pouze do té doby, než je v systému pořízen první obchodní případ tohoto dodavatele. (Pokud jsou obchodní případy jednoho dodavatele uskutečňovány ve více různých měnách, musí být tento dodavatel založen vícekrát - samostatně pro každou měnu.) </text:p>
          </table:table-cell>
        </table:table-row>
        <table:table-row>
          <table:table-cell office:value-type="string" table:style-name="tablecell">
            <text:p text:style-name="tablealignleft"> Tabulka účtů </text:p>
          </table:table-cell>
          <table:table-cell office:value-type="string" table:style-name="tablecell">
            <text:p text:style-name="tablealignleft"> Přiřazení tabulky účtů z číselníku Tabulka účtů. Slouží k určení saldokontních a automaticky zúčtovatelných účtů, na které budou účtovány obchodní případy tohoto dodavatele. Toto pole může být měněno pouze do té doby, než je v systému pořízen první obchodní případ tohoto dodavatele. </text:p>
          </table:table-cell>
        </table:table-row>
        <table:table-row>
          <table:table-cell office:value-type="string" table:style-name="tablecell">
            <text:p text:style-name="tablealignleft"> Jazyk </text:p>
          </table:table-cell>
          <table:table-cell office:value-type="string" table:style-name="tablecell">
            <text:p text:style-name="tablealignleft"> Výběr jazyka pro korespondenci s dodavatelem. </text:p>
          </table:table-cell>
        </table:table-row>
        <table:table-row>
          <table:table-cell office:value-type="string" table:style-name="tablecell">
            <text:p text:style-name="tablealignleft"> Platební lhůta </text:p>
          </table:table-cell>
          <table:table-cell office:value-type="string" table:style-name="tablecell">
            <text:p text:style-name="tablealignleft"> Přiřazení platební lhůty z číselníku platebních lhůt. </text:p>
          </table:table-cell>
        </table:table-row>
        <table:table-row>
          <table:table-cell office:value-type="string" table:style-name="tablecell">
            <text:p text:style-name="tablealignleft"> Číslo zákazníka </text:p>
          </table:table-cell>
          <table:table-cell office:value-type="string" table:style-name="tablecell">
            <text:p text:style-name="tablealignleft"> Přiřazení čísla zákazníka z číselníku zákazníků, je-li dodavatel veden v systému také jako zákazník. Tento údaj je čistě informativní. </text:p>
          </table:table-cell>
        </table:table-row>
        <table:table-row>
          <table:table-cell office:value-type="string" table:style-name="tablecell">
            <text:p text:style-name="tablealignleft"> Mandant FÚ </text:p>
          </table:table-cell>
          <table:table-cell office:value-type="string" table:style-name="tablecell">
            <text:p text:style-name="tablealignleft"> Přiřazení čísla mandanta pro finanční účetnictví (budou na něj účtovány obchodní případy tohoto dodavatele). </text:p>
          </table:table-cell>
        </table:table-row>
      </table:table>
      <text:p text:style-name="Text_20_body">Adresa: Tyto údaje jsou přeneseny z číselníku adres.</text:p>
      <text:p text:style-name="Text_20_body">
<text:line-break/>Podkategorie:</text:p>
      <text:list text:style-name="List_20_1" text:continue-numbering="false">
        <text:list-item>
          <text:p text:style-name="List_20_1_Content_First"><text:a xlink:type="simple" xlink:href="https://wiki.data-norms.cz/doku.php?id=i2doku-cz:030-kmenove-udaje:010-obchod:020-ciselnik-dodavatelu:010-dodavatel:010-sehliest102f:start" text:style-name="Internet_20_link" text:visited-style-name="Visited_20_Internet_20_Link">Platba</text:a></text:p>
        </text:list-item>
        <text:list-item>
          <text:p text:style-name="List_20_1_Content"><text:a xlink:type="simple" xlink:href="https://wiki.data-norms.cz/doku.php?id=i2doku-cz:030-kmenove-udaje:010-obchod:020-ciselnik-dodavatelu:010-dodavatel:020-sehliest103f:start" text:style-name="Internet_20_link" text:visited-style-name="Visited_20_Internet_20_Link">Nákup</text:a></text:p>
        </text:list-item>
        <text:list-item>
          <text:p text:style-name="List_20_1_Content"><text:a xlink:type="simple" xlink:href="https://wiki.data-norms.cz/doku.php?id=i2doku-cz:030-kmenove-udaje:010-obchod:020-ciselnik-dodavatelu:010-dodavatel:030-sehliest104f:start" text:style-name="Internet_20_link" text:visited-style-name="Visited_20_Internet_20_Link">Formuláře</text:a></text:p>
        </text:list-item>
        <text:list-item>
          <text:p text:style-name="List_20_1_Content"><text:a xlink:type="simple" xlink:href="https://wiki.data-norms.cz/doku.php?id=i2doku-cz:030-kmenove-udaje:010-obchod:020-ciselnik-dodavatelu:010-dodavatel:040-sehliest105f:start" text:style-name="Internet_20_link" text:visited-style-name="Visited_20_Internet_20_Link">Blokace/Poznámky</text:a></text:p>
        </text:list-item>
        <text:list-item>
          <text:p text:style-name="List_20_1_Content"><text:a xlink:type="simple" xlink:href="https://wiki.data-norms.cz/doku.php?id=i2doku-cz:030-kmenove-udaje:010-obchod:020-ciselnik-dodavatelu:010-dodavatel:050-sehliest106f:start" text:style-name="Internet_20_link" text:visited-style-name="Visited_20_Internet_20_Link">Způsob platby</text:a></text:p>
        </text:list-item>
        <text:list-item>
          <text:p text:style-name="List_20_1_Content_Last"><text:a xlink:type="simple" xlink:href="https://wiki.data-norms.cz/doku.php?id=i2doku-cz:030-kmenove-udaje:010-obchod:020-ciselnik-dodavatelu:010-dodavatel:060-sehliest120f:start" text:style-name="Internet_20_link" text:visited-style-name="Visited_20_Internet_20_Link">060-sehliest120f</text:a></text:p>
        </text:list-item>
      </text:list>
      <text:line-break/>
      <text:p text:style-name="Text_20_body">// Strana: /basstamm/sehliest00w/sehliest101f // <text:line-break/>
// Strana: /basstamm/sehliest00w/_set_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7::03:05</meta:creation-date>
    <dc:creator>Generated</dc:creator>
    <dc:date>2026-08-17T07::03:05</dc:date>
    <dc:language>en-US</dc:language>
    <meta:editing-cycles>1</meta:editing-cycles>
    <meta:editing-duration>PT0S</meta:editing-duration>
    <dc:title>i2doku-cz:030-kmenove-udaje:010-obchod:020-ciselnik-dodavatelu:010-dodavatel:start</dc:title>
  </office:meta>
</office:document-meta>
</file>