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c941caa719b4965602afd627fa300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20-nakup:040-sehliest206f:start"/><text:bookmark-start text:name="__RefHeading___predpisy_pro_objednavku_1"/><text:bookmark-start text:name="predpisy_pro_objednavku"/>Předpisy pro objednávku<text:bookmark-end text:name="__RefHeading___predpisy_pro_objednavku_1"/><text:bookmark-end text:name="predpisy_pro_objednavku"/></text:h>
      <text:p text:style-name="Text_20_body">Funkčnost tohoto nastavení závisí na parametrizaci systému.</text:p>
      <text:p text:style-name="Text_20_body">Tímto nastavením se stanovují podmínky, které jsou systémem ověřovány při sestavení objednávky. To platí při ručně pořizované zakázce stejně jako při tvorbě návrhu objednávky. </text:p>
      <text:p text:style-name="Text_20_body">Je-li předpis definován jako povinný, nemůže být návrh objednávky přeměněn na objednávku tak dlouho, dokud není předpis splněn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5c941caa719b4965602afd627fa3008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Kategorie předpisu </text:p>
          </table:table-cell>
          <table:table-cell office:value-type="string" table:style-name="tablecell">
            <text:p text:style-name="tablealignleft"> Přiřazení kategorie předpisu objednávky. </text:p>
          </table:table-cell>
        </table:table-row>
        <table:table-row>
          <table:table-cell office:value-type="string" table:style-name="tablecell">
            <text:p text:style-name="tablealignleft"> Skupina nákupu </text:p>
          </table:table-cell>
          <table:table-cell office:value-type="string" table:style-name="tablecell">
            <text:p text:style-name="tablealignleft"> Je-li zvolena kategorie předpisu objednávky Netto hodnota skup., musí být na tomto místě přiřazena skupina nákupu, pro kterou je objednávka platná. </text:p>
          </table:table-cell>
        </table:table-row>
        <table:table-row>
          <table:table-cell office:value-type="string" table:style-name="tablecell">
            <text:p text:style-name="tablealignleft"> Limit </text:p>
          </table:table-cell>
          <table:table-cell office:value-type="string" table:style-name="tablecell">
            <text:p text:style-name="tablealignleft"> Zadání hodnotového limitu pro objednávky závislé na tomto limit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adání názvu předpisu pro objednávku. </text:p>
          </table:table-cell>
        </table:table-row>
        <table:table-row>
          <table:table-cell office:value-type="string" table:style-name="tablecell">
            <text:p text:style-name="tablealignleft"> Povinná </text:p>
          </table:table-cell>
          <table:table-cell office:value-type="string" table:style-name="tablecell">
            <text:p text:style-name="tablealignleft"> Zaškrtávací tlačítko určuje, zda musí být předpis vyplněn, aby mohla být objednávka uložena. </text:p>
          </table:table-cell>
        </table:table-row>
      </table:table>
      <text:p text:style-name="Text_20_body">// Strana: /basstamm/sehliest00w/sehliest2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7:06</meta:creation-date>
    <dc:creator>Generated</dc:creator>
    <dc:date>2026-08-15T10::57:06</dc:date>
    <dc:language>en-US</dc:language>
    <meta:editing-cycles>1</meta:editing-cycles>
    <meta:editing-duration>PT0S</meta:editing-duration>
    <dc:title>i2doku-cz:030-kmenove-udaje:010-obchod:020-ciselnik-dodavatelu:020-nakup:040-sehliest206f:start</dc:title>
  </office:meta>
</office:document-meta>
</file>