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629aa5b0dcbfb7f898b9710ec0fd5bd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30-kmenove-udaje:010-obchod:020-ciselnik-dodavatelu:020-nakup:050-sehliest208f:start"/><text:bookmark-start text:name="__RefHeading___bonus_1"/><text:bookmark-start text:name="bonus"/>Bonus<text:bookmark-end text:name="__RefHeading___bonus_1"/><text:bookmark-end text:name="bonus"/></text:h>
      <text:p text:style-name="Text_20_body">Bonus je dodavatelem poskytován při dosažení určité výše obratu. Na rozdíl od refundace není poskytnuta celková procentní sazba z obratu, ale jsou definovány hranice výše obratu, které musí být dosaženy a podle nich je stanovena procentní sazba bonusu.</text:p>
      <text:p text:style-name="Text_20_body"><draw:frame draw:style-name="media" draw:name="0" text:anchor-type="as-char" draw:z-index="0" svg:width="21.087291666667cm" style:rel-width="100%" svg:height="15.927916666667cm" style:rel-height="scale"><draw:image xlink:href="Pictures/3629aa5b0dcbfb7f898b9710ec0fd5bd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Datum </text:p>
          </table:table-cell>
          <table:table-cell office:value-type="string" table:style-name="tablecell">
            <text:p text:style-name="tablealignleft"> Datum, od kterého je bonus platný. Systém předvyplní aktuální datum pořízení - lze změnit. </text:p>
          </table:table-cell>
        </table:table-row>
        <table:table-row>
          <table:table-cell office:value-type="string" table:style-name="tablecell">
            <text:p text:style-name="tablealignleft"> Poznámka </text:p>
          </table:table-cell>
          <table:table-cell office:value-type="string" table:style-name="tablecell">
            <text:p text:style-name="tablealignleft"> Možnost zadat libovolný informativní text. </text:p>
          </table:table-cell>
        </table:table-row>
        <table:table-row>
          <table:table-cell office:value-type="string" table:style-name="tablecell">
            <text:p text:style-name="tablealignleft"> Hodnotová stupnice </text:p>
          </table:table-cell>
          <table:table-cell office:value-type="string" table:style-name="tablecell">
            <text:p text:style-name="tablealignleft"> Přiřazení hodnotové stupnice. Na základě hodnotové stupnice systém doplní hranice výše obratu a uživatel doplní procentní sazby bonusu. </text:p>
          </table:table-cell>
        </table:table-row>
      </table:table>
      <text:p text:style-name="Text_20_body">// Strana: /basstamm/sehliest00w/sehliest208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0::56:49</meta:creation-date>
    <dc:creator>Generated</dc:creator>
    <dc:date>2026-08-15T10::56:49</dc:date>
    <dc:language>en-US</dc:language>
    <meta:editing-cycles>1</meta:editing-cycles>
    <meta:editing-duration>PT0S</meta:editing-duration>
    <dc:title>i2doku-cz:030-kmenove-udaje:010-obchod:020-ciselnik-dodavatelu:020-nakup:050-sehliest208f:start</dc:title>
  </office:meta>
</office:document-meta>
</file>