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31012756c32b8e3ced7a1fa996fd8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20-nakup:060-sehliest209f:start"/><text:bookmark-start text:name="__RefHeading___zaverka_1"/><text:bookmark-start text:name="zaverka"/>Závěrka<text:bookmark-end text:name="__RefHeading___zaverka_1"/><text:bookmark-end text:name="zaverka"/></text:h>
      <text:p text:style-name="Text_20_body">Při odpovídající parametrizaci mohou být evidovány závěrky množství, cen a slev vztahující se k dodavatelům.</text:p>
      <text:h text:style-name="Heading_20_2" text:outline-level="2"><text:bookmark-start text:name="__RefHeading___zakladni_udaje_2"/><text:bookmark-start text:name="zakladni_udaje"/>Základní údaje<text:bookmark-end text:name="__RefHeading___zakladni_udaje_2"/><text:bookmark-end text:name="zakladni_udaje"/></text:h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da31012756c32b8e3ced7a1fa996fd8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ávěrka </text:p>
          </table:table-cell>
          <table:table-cell office:value-type="string" table:style-name="tablecell">
            <text:p text:style-name="tablealignleft"> Označení závěrky. </text:p>
          </table:table-cell>
        </table:table-row>
        <table:table-row>
          <table:table-cell office:value-type="string" table:style-name="tablecell">
            <text:p text:style-name="tablealignleft"> Popis </text:p>
          </table:table-cell>
          <table:table-cell office:value-type="string" table:style-name="tablecell">
            <text:p text:style-name="tablealignleft"> Název závěrky. </text:p>
          </table:table-cell>
        </table:table-row>
        <table:table-row>
          <table:table-cell office:value-type="string" table:style-name="tablecell">
            <text:p text:style-name="tablealignleft"> Platnost od/do </text:p>
          </table:table-cell>
          <table:table-cell office:value-type="string" table:style-name="tablecell">
            <text:p text:style-name="tablealignleft"> Datum platnosti. </text:p>
          </table:table-cell>
        </table:table-row>
        <table:table-row>
          <table:table-cell office:value-type="string" table:style-name="tablecell">
            <text:p text:style-name="tablealignleft"> Plánované množství </text:p>
          </table:table-cell>
          <table:table-cell office:value-type="string" table:style-name="tablecell">
            <text:p text:style-name="tablealignleft"> Zadání plánovaného množství závěrky a měrná jednotka. </text:p>
          </table:table-cell>
        </table:table-row>
        <table:table-row>
          <table:table-cell office:value-type="string" table:style-name="tablecell">
            <text:p text:style-name="tablealignleft"> Typ závěrky </text:p>
          </table:table-cell>
          <table:table-cell office:value-type="string" table:style-name="tablecell">
            <text:p text:style-name="tablealignleft"> Výběr typu závěrky - Sleva nebo Cena. Určuje, zda byly pro tuto závěrku uloženy ceny nebo slevy. </text:p>
          </table:table-cell>
        </table:table-row>
        <table:table-row>
          <table:table-cell office:value-type="string" table:style-name="tablecell">
            <text:p text:style-name="tablealignleft"> Nadměrná dodávka </text:p>
          </table:table-cell>
          <table:table-cell office:value-type="string" table:style-name="tablecell">
            <text:p text:style-name="tablealignleft"> Zaškrtávací tlačítko určuje, je-li povoleno překročení plánovaného množství. </text:p>
          </table:table-cell>
        </table:table-row>
        <table:table-row>
          <table:table-cell office:value-type="string" table:style-name="tablecell">
            <text:p text:style-name="tablealignleft"> Kontrola </text:p>
          </table:table-cell>
          <table:table-cell office:value-type="string" table:style-name="tablecell">
            <text:p text:style-name="tablealignleft"> Zaškrtávací tlačítko určuje, zda má být provedena kontrola závěrky. </text:p>
          </table:table-cell>
        </table:table-row>
        <table:table-row>
          <table:table-cell office:value-type="string" table:style-name="tablecell">
            <text:p text:style-name="tablealignleft"> Podmínky </text:p>
          </table:table-cell>
          <table:table-cell office:value-type="string" table:style-name="tablecell">
            <text:p text:style-name="tablealignleft"> Přiřazení tabulky podmínek. Přes tabulku podmínek se definují základní možnosti tvorby cen a slev. </text:p>
          </table:table-cell>
        </table:table-row>
        <table:table-row>
          <table:table-cell office:value-type="string" table:style-name="tablecell">
            <text:p text:style-name="tablealignleft"> Objednáno </text:p>
          </table:table-cell>
          <table:table-cell office:value-type="string" table:style-name="tablecell">
            <text:p text:style-name="tablealignleft"> Zobrazení objednaného množství. </text:p>
          </table:table-cell>
        </table:table-row>
        <table:table-row>
          <table:table-cell office:value-type="string" table:style-name="tablecell">
            <text:p text:style-name="tablealignleft"> Fakturováno </text:p>
          </table:table-cell>
          <table:table-cell office:value-type="string" table:style-name="tablecell">
            <text:p text:style-name="tablealignleft"> Zobrazení fakturovaného množství. </text:p>
          </table:table-cell>
        </table:table-row>
        <table:table-row>
          <table:table-cell office:value-type="string" table:style-name="tablecell">
            <text:p text:style-name="tablealignleft"> Splněno </text:p>
          </table:table-cell>
          <table:table-cell office:value-type="string" table:style-name="tablecell">
            <text:p text:style-name="tablealignleft"> Systém aktivuje zaškrtávací tlačítko, pokud se fakturované množství rovná nebo je větší než plánované množství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20-ciselnik-dodavatelu:020-nakup:060-sehliest209f:010-sehliest20902f:start" text:style-name="Internet_20_link" text:visited-style-name="Visited_20_Internet_20_Link">Ceny</text:a></text:p>
        </text:list-item>
        <text:list-item>
          <text:p text:style-name="List_20_1_Content"><text:a xlink:type="simple" xlink:href="https://wiki.data-norms.cz/doku.php?id=i2doku-cz:030-kmenove-udaje:010-obchod:020-ciselnik-dodavatelu:020-nakup:060-sehliest209f:020-sehliest20903f:start" text:style-name="Internet_20_link" text:visited-style-name="Visited_20_Internet_20_Link">Slevy</text:a></text:p>
        </text:list-item>
        <text:list-item>
          <text:p text:style-name="List_20_1_Content"><text:a xlink:type="simple" xlink:href="https://wiki.data-norms.cz/doku.php?id=i2doku-cz:030-kmenove-udaje:010-obchod:020-ciselnik-dodavatelu:020-nakup:060-sehliest209f:040-sehliest20905f:start" text:style-name="Internet_20_link" text:visited-style-name="Visited_20_Internet_20_Link">Slevy hlavních skupin nákupu</text:a></text:p>
        </text:list-item>
        <text:list-item>
          <text:p text:style-name="List_20_1_Content"><text:a xlink:type="simple" xlink:href="https://wiki.data-norms.cz/doku.php?id=i2doku-cz:030-kmenove-udaje:010-obchod:020-ciselnik-dodavatelu:020-nakup:060-sehliest209f:050-sehliest20906f:start" text:style-name="Internet_20_link" text:visited-style-name="Visited_20_Internet_20_Link">Slevy zboží</text:a></text:p>
        </text:list-item>
        <text:list-item>
          <text:p text:style-name="List_20_1_Content_Last"><text:a xlink:type="simple" xlink:href="https://wiki.data-norms.cz/doku.php?id=i2doku-cz:030-kmenove-udaje:010-obchod:020-ciselnik-dodavatelu:020-nakup:060-sehliest209f:060-sehliest20907f:start" text:style-name="Internet_20_link" text:visited-style-name="Visited_20_Internet_20_Link">Přepočet</text:a></text:p>
        </text:list-item>
      </text:list>
      <text:line-break/>
      <text:p text:style-name="Text_20_body">// Strana: /basstamm/sehliest00w/sehliest20901f // <text:line-break/>
// Strana: /basstamm/sehliest00w/sehliest209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7:15</meta:creation-date>
    <dc:creator>Generated</dc:creator>
    <dc:date>2026-08-15T10::57:15</dc:date>
    <dc:language>en-US</dc:language>
    <meta:editing-cycles>1</meta:editing-cycles>
    <meta:editing-duration>PT0S</meta:editing-duration>
    <dc:title>i2doku-cz:030-kmenove-udaje:010-obchod:020-ciselnik-dodavatelu:020-nakup:060-sehliest209f:start</dc:title>
  </office:meta>
</office:document-meta>
</file>