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b61edc5c5d2276f1d9fde236d18e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70-sxhaftxt000f:start"/><text:bookmark-start text:name="__RefHeading___texty_zakazky_1"/><text:bookmark-start text:name="texty_zakazky"/>Texty zakázky<text:bookmark-end text:name="__RefHeading___texty_zakazky_1"/><text:bookmark-end text:name="texty_zakazky"/></text:h>
      <text:p text:style-name="Text_20_body">Zde mohou být zadány individuální texty na formuláře zakázek nákupu pro daného dodavatele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fdb61edc5c5d2276f1d9fde236d18e0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tegorie </text:p>
          </table:table-cell>
          <table:table-cell office:value-type="string" table:style-name="tablecell">
            <text:p text:style-name="tablealignleft"> Výběr kategorie zakázky pro text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Výběr jazyka pro text. </text:p>
          </table:table-cell>
        </table:table-row>
        <table:table-row>
          <table:table-cell office:value-type="string" table:style-name="tablecell">
            <text:p text:style-name="tablealignleft"> Oblast tisku </text:p>
          </table:table-cell>
          <table:table-cell office:value-type="string" table:style-name="tablecell">
            <text:p text:style-name="tablealignleft"> Výběr oblasti tisku textu na formulář - tisk v záhlaví nebo v zápatí formuláře. </text:p>
          </table:table-cell>
        </table:table-row>
        <table:table-row>
          <table:table-cell office:value-type="string" table:style-name="tablecell">
            <text:p text:style-name="tablealignleft"> Všechny druhy formulářů </text:p>
          </table:table-cell>
          <table:table-cell office:value-type="string" table:style-name="tablecell">
            <text:p text:style-name="tablealignleft"> Pokud je zaškrtávací tlačítko aktivní, je text platný pro všechny druhy formulářů.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Výběr druhu formuláře, pro který je text platný (pokud není platný pro všechny formuláře). </text:p>
          </table:table-cell>
        </table:table-row>
        <table:table-row>
          <table:table-cell office:value-type="string" table:style-name="tablecell">
            <text:p text:style-name="tablealignleft"> Převzít do zakázky </text:p>
          </table:table-cell>
          <table:table-cell office:value-type="string" table:style-name="tablecell">
            <text:p text:style-name="tablealignleft"> Zaškrtávací talčítko určuje, zda má být text převzat do zakázky. </text:p>
          </table:table-cell>
        </table:table-row>
        <table:table-row>
          <table:table-cell office:value-type="string" table:style-name="tablecell">
            <text:p text:style-name="tablealignleft"> Platný od/do </text:p>
          </table:table-cell>
          <table:table-cell office:value-type="string" table:style-name="tablecell">
            <text:p text:style-name="tablealignleft"> Zadání data platnosti textu. </text:p>
          </table:table-cell>
        </table:table-row>
      </table:table>
      <text:p text:style-name="Text_20_body">// Strana: /basstamm/sehliest00w/sxhaftxt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11:15</meta:creation-date>
    <dc:creator>Generated</dc:creator>
    <dc:date>2026-08-17T19::11:15</dc:date>
    <dc:language>en-US</dc:language>
    <meta:editing-cycles>1</meta:editing-cycles>
    <meta:editing-duration>PT0S</meta:editing-duration>
    <dc:title>i2doku-cz:030-kmenove-udaje:010-obchod:020-ciselnik-dodavatelu:020-nakup:070-sxhaftxt000f:start</dc:title>
  </office:meta>
</office:document-meta>
</file>