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7b4fee0d976b94e4c7802904cb12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start"/><text:bookmark-start text:name="__RefHeading___nakup_1"/><text:bookmark-start text:name="nakup"/>Nákup<text:bookmark-end text:name="__RefHeading___nakup_1"/><text:bookmark-end text:name="nakup"/></text:h>
      <text:h text:style-name="Heading_20_2" text:outline-level="2"><text:bookmark-start text:name="__RefHeading___aliasy_2"/><text:bookmark-start text:name="aliasy"/>Aliasy<text:bookmark-end text:name="__RefHeading___aliasy_2"/><text:bookmark-end text:name="aliasy"/></text:h>
      <text:p text:style-name="Text_20_body">Aliasy se definují v nastavení systému a umožňují uložit ke kmenovým údajům libovolné množství výrazů pro vyhledávání. Přes tento alias (hledaný výraz) je možné hledat v zakázce nebo v InfoSystému. Tyto hledané výrazy mohou být uloženy v různých typech aliasů, jestliže je více typů aliasů v nastavení systému stanoveno. 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857b4fee0d976b94e4c7802904cb1257.jpg" xlink:type="simple" xlink:show="embed" xlink:actuate="onLoad"/></draw:frame></text:p>
      <text:p text:style-name="Text_20_body">Alias tedy například umožňuje, aby byl dodavatel vyhledán v rámci zakázky podle telefonního čísla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20-ciselnik-dodavatelu:020-nakup:010-sxwmerkm000f:start" text:style-name="Internet_20_link" text:visited-style-name="Visited_20_Internet_20_Link">Atributy dodavatelů</text:a></text:p>
        </text:list-item>
        <text:list-item>
          <text:p text:style-name="List_20_1_Content"><text:a xlink:type="simple" xlink:href="https://wiki.data-norms.cz/doku.php?id=i2doku-cz:030-kmenove-udaje:010-obchod:020-ciselnik-dodavatelu:020-nakup:020-sehliest204f:start" text:style-name="Internet_20_link" text:visited-style-name="Visited_20_Internet_20_Link">Podmínky slevy</text:a></text:p>
        </text:list-item>
        <text:list-item>
          <text:p text:style-name="List_20_1_Content"><text:a xlink:type="simple" xlink:href="https://wiki.data-norms.cz/doku.php?id=i2doku-cz:030-kmenove-udaje:010-obchod:020-ciselnik-dodavatelu:020-nakup:025-odberni-naklady:start" text:style-name="Internet_20_link" text:visited-style-name="Visited_20_Internet_20_Link">Odběrní náklady</text:a></text:p>
        </text:list-item>
        <text:list-item>
          <text:p text:style-name="List_20_1_Content"><text:a xlink:type="simple" xlink:href="https://wiki.data-norms.cz/doku.php?id=i2doku-cz:030-kmenove-udaje:010-obchod:020-ciselnik-dodavatelu:020-nakup:030-sehliest205f:start" text:style-name="Internet_20_link" text:visited-style-name="Visited_20_Internet_20_Link">Refundace</text:a></text:p>
        </text:list-item>
        <text:list-item>
          <text:p text:style-name="List_20_1_Content"><text:a xlink:type="simple" xlink:href="https://wiki.data-norms.cz/doku.php?id=i2doku-cz:030-kmenove-udaje:010-obchod:020-ciselnik-dodavatelu:020-nakup:040-sehliest206f:start" text:style-name="Internet_20_link" text:visited-style-name="Visited_20_Internet_20_Link">Předpisy pro objednávku</text:a></text:p>
        </text:list-item>
        <text:list-item>
          <text:p text:style-name="List_20_1_Content"><text:a xlink:type="simple" xlink:href="https://wiki.data-norms.cz/doku.php?id=i2doku-cz:030-kmenove-udaje:010-obchod:020-ciselnik-dodavatelu:020-nakup:050-sehliest208f:start" text:style-name="Internet_20_link" text:visited-style-name="Visited_20_Internet_20_Link">Bonus</text:a></text:p>
        </text:list-item>
        <text:list-item>
          <text:p text:style-name="List_20_1_Content"><text:a xlink:type="simple" xlink:href="https://wiki.data-norms.cz/doku.php?id=i2doku-cz:030-kmenove-udaje:010-obchod:020-ciselnik-dodavatelu:020-nakup:060-sehliest209f:start" text:style-name="Internet_20_link" text:visited-style-name="Visited_20_Internet_20_Link">Závěrka</text:a></text:p>
        </text:list-item>
        <text:list-item>
          <text:p text:style-name="List_20_1_Content_Last"><text:a xlink:type="simple" xlink:href="https://wiki.data-norms.cz/doku.php?id=i2doku-cz:030-kmenove-udaje:010-obchod:020-ciselnik-dodavatelu:020-nakup:070-sxhaftxt000f:start" text:style-name="Internet_20_link" text:visited-style-name="Visited_20_Internet_20_Link">Texty zakázky</text:a></text:p>
        </text:list-item>
      </text:list>
      <text:line-break/>
      <text:p text:style-name="Text_20_body">// Strana: /basstamm/sehliest00w/_set_2 // <text:line-break/>
// Strana: /basstamm/sehliest00w/sehliest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02</meta:creation-date>
    <dc:creator>Generated</dc:creator>
    <dc:date>2026-08-15T10::13:02</dc:date>
    <dc:language>en-US</dc:language>
    <meta:editing-cycles>1</meta:editing-cycles>
    <meta:editing-duration>PT0S</meta:editing-duration>
    <dc:title>i2doku-cz:030-kmenove-udaje:010-obchod:020-ciselnik-dodavatelu:020-nakup:start</dc:title>
  </office:meta>
</office:document-meta>
</file>