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c5440e375c2dbcdf3241538f8962e7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30-adresa:sahliest30102f:start"/><text:bookmark-start text:name="__RefHeading___adresa_2_1"/><text:bookmark-start text:name="adresa_2"/>Adresa 2<text:bookmark-end text:name="__RefHeading___adresa_2_1"/><text:bookmark-end text:name="adresa_2"/></text:h>
      <text:p text:style-name="Text_20_body">Na této straně jsou zobrazeny detailní údaje k adrese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bc5440e375c2dbcdf3241538f8962e75.jpg" xlink:type="simple" xlink:show="embed" xlink:actuate="onLoad"/></draw:frame></text:p>
      <text:p text:style-name="Text_20_body">// Strana: /basstamm/sehliest00w/sahliest30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6:57</meta:creation-date>
    <dc:creator>Generated</dc:creator>
    <dc:date>2026-08-15T10::56:57</dc:date>
    <dc:language>en-US</dc:language>
    <meta:editing-cycles>1</meta:editing-cycles>
    <meta:editing-duration>PT0S</meta:editing-duration>
    <dc:title>i2doku-cz:030-kmenove-udaje:010-obchod:020-ciselnik-dodavatelu:030-adresa:sahliest30102f:start</dc:title>
  </office:meta>
</office:document-meta>
</file>