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27f01117b79c455c1ba67a98d41ca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30-adresa:start"/><text:bookmark-start text:name="__RefHeading___adresa_1"/><text:bookmark-start text:name="adresa"/>Adresa<text:bookmark-end text:name="__RefHeading___adresa_1"/><text:bookmark-end text:name="adresa"/></text:h>
      <text:p text:style-name="Text_20_body">Na této straně můžeme zadávat adresy, které jsou rozdílné od hlavní adresy dodavatele. Například tak mohou být zadány fakturační adresy, dodací adresy a podobně. 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8727f01117b79c455c1ba67a98d41ca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hled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Pořadové číslo adresy, které je vyplněno systémem - lze změnit. </text:p>
          </table:table-cell>
        </table:table-row>
        <table:table-row>
          <table:table-cell office:value-type="string" table:style-name="tablecell">
            <text:p text:style-name="tablealignleft"> Druh adresy </text:p>
          </table:table-cell>
          <table:table-cell office:value-type="string" table:style-name="tablecell">
            <text:p text:style-name="tablealignleft"> Přiřazení druhu adresy. Druhem adresy se stanovuje, jaké funkce adresa využívá. </text:p>
          </table:table-cell>
        </table:table-row>
        <table:table-row>
          <table:table-cell office:value-type="string" table:style-name="tablecell">
            <text:p text:style-name="tablealignleft"> Druh expedice </text:p>
          </table:table-cell>
          <table:table-cell office:value-type="string" table:style-name="tablecell">
            <text:p text:style-name="tablealignleft"> Možné přiřazení druhu expedice k této adrese. </text:p>
          </table:table-cell>
        </table:table-row>
        <table:table-row>
          <table:table-cell office:value-type="string" table:style-name="tablecell">
            <text:p text:style-name="tablealignleft"> Dodací podmínky </text:p>
          </table:table-cell>
          <table:table-cell office:value-type="string" table:style-name="tablecell">
            <text:p text:style-name="tablealignleft"> Možné přiřazení dodacích podmínek k této adrese. </text:p>
          </table:table-cell>
        </table:table-row>
        <table:table-row>
          <table:table-cell office:value-type="string" table:style-name="tablecell">
            <text:p text:style-name="tablealignleft"> Jízda </text:p>
          </table:table-cell>
          <table:table-cell office:value-type="string" table:style-name="tablecell">
            <text:p text:style-name="tablealignleft"> Možné přiřazení jízdy k této adrese. </text:p>
          </table:table-cell>
        </table:table-row>
        <table:table-row>
          <table:table-cell office:value-type="string" table:style-name="tablecell">
            <text:p text:style-name="tablealignleft"> Kód třídění </text:p>
          </table:table-cell>
          <table:table-cell office:value-type="string" table:style-name="tablecell">
            <text:p text:style-name="tablealignleft"> Přiřazení kódu třídění k jízdě (pokud je u jízdy kód třídění zadán, systém ho přiřadí automaticky)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30-kmenove-udaje:010-obchod:020-ciselnik-dodavatelu:030-adresa:sahliest30102f:start" text:style-name="Internet_20_link" text:visited-style-name="Visited_20_Internet_20_Link">Adresa 2</text:a></text:p>
        </text:list-item>
      </text:list>
      <text:line-break/>
      <text:p text:style-name="Text_20_body">// Strana: /basstamm/sehliest00w/sahliest30101f // <text:line-break/>
// Strana: /basstamm/sehliest00w/sehliest301f // <text:line-break/>
// Strana: /basstamm/sehliest00w/_set_3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1:43</meta:creation-date>
    <dc:creator>Generated</dc:creator>
    <dc:date>2026-08-15T10::11:43</dc:date>
    <dc:language>en-US</dc:language>
    <meta:editing-cycles>1</meta:editing-cycles>
    <meta:editing-duration>PT0S</meta:editing-duration>
    <dc:title>i2doku-cz:030-kmenove-udaje:010-obchod:020-ciselnik-dodavatelu:030-adresa:start</dc:title>
  </office:meta>
</office:document-meta>
</file>