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40-dispozice:010-sehliest401f:start"/><text:bookmark-start text:name="__RefHeading___skupiny_zbozi_1"/><text:bookmark-start text:name="skupiny_zbozi"/>Skupiny zboží<text:bookmark-end text:name="__RefHeading___skupiny_zbozi_1"/><text:bookmark-end text:name="skupiny_zbozi"/></text:h>
      <text:p text:style-name="Text_20_body">Při odpovídající parametrizaci systému se zde mohou evidovat hlavní skupiny nákupu a skupiny nákupu vztahující se k dodavateli analogicky jako hlavní skupiny zboží a skupiny zboží.</text:p>
      <text:p text:style-name="Text_20_body">// Strana: /basstamm/sehliest00w/sehliest40101f // <text:line-break/>
// Strana: /basstamm/sehliest00w/sehliest40102f // <text:line-break/>
// Strana: /basstamm/sehliest00w/sehliest4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4:04</meta:creation-date>
    <dc:creator>Generated</dc:creator>
    <dc:date>2026-08-17T08::44:04</dc:date>
    <dc:language>en-US</dc:language>
    <meta:editing-cycles>1</meta:editing-cycles>
    <meta:editing-duration>PT0S</meta:editing-duration>
    <dc:title>i2doku-cz:030-kmenove-udaje:010-obchod:020-ciselnik-dodavatelu:040-dispozice:010-sehliest401f:start</dc:title>
  </office:meta>
</office:document-meta>
</file>