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d98c70afbd154daf6f1e03f1109e2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40-dispozice:030-sehliest403f:start"/><text:bookmark-start text:name="__RefHeading___denni_dispozice_1"/><text:bookmark-start text:name="denni_dispozice"/>Denní dispozice<text:bookmark-end text:name="__RefHeading___denni_dispozice_1"/><text:bookmark-end text:name="denni_dispozice"/></text:h>
      <text:p text:style-name="Text_20_body">Zda je možné využít tuto funkci, závisí na nastavení parametrů systému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ad98c70afbd154daf6f1e03f1109e2e8.jpg" xlink:type="simple" xlink:show="embed" xlink:actuate="onLoad"/></draw:frame></text:p>
      <text:p text:style-name="Text_20_body">// Strana: /basstamm/sehliest00w/sehliest4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46:08</meta:creation-date>
    <dc:creator>Generated</dc:creator>
    <dc:date>2026-08-17T07::46:08</dc:date>
    <dc:language>en-US</dc:language>
    <meta:editing-cycles>1</meta:editing-cycles>
    <meta:editing-duration>PT0S</meta:editing-duration>
    <dc:title>i2doku-cz:030-kmenove-udaje:010-obchod:020-ciselnik-dodavatelu:040-dispozice:030-sehliest403f:start</dc:title>
  </office:meta>
</office:document-meta>
</file>