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40-dispozice:start"/><text:bookmark-start text:name="__RefHeading___dispozice_1"/><text:bookmark-start text:name="dispozice"/>Dispozice<text:bookmark-end text:name="__RefHeading___dispozice_1"/><text:bookmark-end text:name="dispozice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20-ciselnik-dodavatelu:040-dispozice:010-sehliest401f:start" text:style-name="Internet_20_link" text:visited-style-name="Visited_20_Internet_20_Link">Skupiny zboží</text:a></text:p>
        </text:list-item>
        <text:list-item>
          <text:p text:style-name="List_20_1_Content"><text:a xlink:type="simple" xlink:href="https://wiki.data-norms.cz/doku.php?id=i2doku-cz:030-kmenove-udaje:010-obchod:020-ciselnik-dodavatelu:040-dispozice:020-sehliest402f:start" text:style-name="Internet_20_link" text:visited-style-name="Visited_20_Internet_20_Link">Řízení nákupu</text:a></text:p>
        </text:list-item>
        <text:list-item>
          <text:p text:style-name="List_20_1_Content_Last"><text:a xlink:type="simple" xlink:href="https://wiki.data-norms.cz/doku.php?id=i2doku-cz:030-kmenove-udaje:010-obchod:020-ciselnik-dodavatelu:040-dispozice:030-sehliest403f:start" text:style-name="Internet_20_link" text:visited-style-name="Visited_20_Internet_20_Link">Denní dispozice</text:a></text:p>
        </text:list-item>
      </text:list>
      <text:line-break/>
      <text:p text:style-name="Text_20_body">// Strana: /basstamm/sehliest00w/_set_4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48:45</meta:creation-date>
    <dc:creator>Generated</dc:creator>
    <dc:date>2026-08-17T13::48:45</dc:date>
    <dc:language>en-US</dc:language>
    <meta:editing-cycles>1</meta:editing-cycles>
    <meta:editing-duration>PT0S</meta:editing-duration>
    <dc:title>i2doku-cz:030-kmenove-udaje:010-obchod:020-ciselnik-dodavatelu:040-dispozice:start</dc:title>
  </office:meta>
</office:document-meta>
</file>