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5a3c2085fa034bab9941c23ee05d03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start"/><text:bookmark-start text:name="__RefHeading___ciselnik_dodavatelu_1"/><text:bookmark-start text:name="ciselnik_dodavatelu"/>Číselník dodavatelů<text:bookmark-end text:name="__RefHeading___ciselnik_dodavatelu_1"/><text:bookmark-end text:name="ciselnik_dodavatelu"/></text:h>
      <text:p text:style-name="Text_20_body">Číselník dodavatelů patří mezi tzv. kmenová data. Obsahuje základní údaje o každém dodavateli (např. adresa, IČ,..) a další informace týkající se vztahů s dodavatelem.</text:p>
      <text:p text:style-name="Text_20_body">Číselník dodavatelů obsahuje všechny dodavatele daného mandanta (číselník dodavatelů je tvořen samostatně pro každého mandanta).</text:p>
      <text:p text:style-name="Text_20_body">Dříve než začneme plnit číselník dodavatelů, musí být vyplněno mnoho dalších číselníků, ze kterých budou údaje přiřazovány do tohoto číselníku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65a3c2085fa034bab9941c23ee05d034.jpg" xlink:type="simple" xlink:show="embed" xlink:actuate="onLoad"/></draw:frame></text:p>
      <text:p text:style-name="Text_20_body">Dodavatel: Vyhledávání podle čísla dodavatele přes F11 nebo přesné zadání čísla dodavatele a potvrzení klávesou ENTER. Například číslo 300039 patří dodavateli Josef Novák a tento se rovnou vybere. Neexistuje-li zadané číslo, systém zobrazí přehled všech následujících čísel. Pomocí šipek lze nastavit kurzor na požadovaného dodavatele a toho potom zvolit klávesou ENTER.</text:p>
      <text:p text:style-name="Text_20_body">Hledaný výraz: Vyhledávání podle hledaného výrazu - zadání hledaného výrazu a stisknutí klávesy F11 nebo ENTER. Systém zobrazí přehled od zadaného hledaného výrazu. Pomocí šipek lze nastavit kurzor na požadovaného dodavatele a toho potom zvolit klávesou ENTER.<text:line-break/>
Systém vyhledává v těchto polích: Oslovení, Jméno, Zkrácené jméno, Ulice, Země, PSČ, Místo, Zkratka místa, Výběr, Telefon, Telefax, Kontaktní osoba (je uvedena v číselníku adres).  <text:line-break/>
Můžeme hledat také podle začátečních písmen v hledaných polích. Například zadání „Pra*“ najde všechny dodavatele, u kterých se v hledaných polích objevuje Pra, např. se sídlem v Praze. <text:line-break/>
Pomocí mezer můžeme oddělit více hledaných výrazů a postupně je zadat. Například zadání „No* mezera Pra*“ do hledaného výrazu a potvrzením klávesou F11 nebo ENTER se zobrazí setříděná data. Zobrazí se všichni dodavatelé, kteří v poli Místo mají hodnotu Pra např. Praha a v dalších hledaných polích No, tedy např. Novák, Novotný. Klávesami PGDN/PGUP, šipkami a nebo kurzorem můžeme vyhledat požadovanou větu a zvolit jí stisknutím ENTER. <text:line-break/>
Pomocí funkce filtrování lze vyhledávat podle údajů v poli Výběr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20-ciselnik-dodavatelu:010-dodavatel:start" text:style-name="Internet_20_link" text:visited-style-name="Visited_20_Internet_20_Link">Dodavatel</text:a></text:p>
        </text:list-item>
        <text:list-item>
          <text:p text:style-name="List_20_1_Content"><text:a xlink:type="simple" xlink:href="https://wiki.data-norms.cz/doku.php?id=i2doku-cz:030-kmenove-udaje:010-obchod:020-ciselnik-dodavatelu:020-nakup:start" text:style-name="Internet_20_link" text:visited-style-name="Visited_20_Internet_20_Link">Nákup</text:a></text:p>
        </text:list-item>
        <text:list-item>
          <text:p text:style-name="List_20_1_Content"><text:a xlink:type="simple" xlink:href="https://wiki.data-norms.cz/doku.php?id=i2doku-cz:030-kmenove-udaje:010-obchod:020-ciselnik-dodavatelu:030-adresa:start" text:style-name="Internet_20_link" text:visited-style-name="Visited_20_Internet_20_Link">Adresa</text:a></text:p>
        </text:list-item>
        <text:list-item>
          <text:p text:style-name="List_20_1_Content_Last"><text:a xlink:type="simple" xlink:href="https://wiki.data-norms.cz/doku.php?id=i2doku-cz:030-kmenove-udaje:010-obchod:020-ciselnik-dodavatelu:040-dispozice:start" text:style-name="Internet_20_link" text:visited-style-name="Visited_20_Internet_20_Link">Dispozice</text:a></text:p>
        </text:list-item>
      </text:list>
      <text:line-break/>
      <text:p text:style-name="Text_20_body">// Strana: /basstamm/sehliest00w/_set_0 // <text:line-break/>
// Strana: /basstamm/sehliest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6::42:30</meta:creation-date>
    <dc:creator>Generated</dc:creator>
    <dc:date>2026-08-18T06::42:30</dc:date>
    <dc:language>en-US</dc:language>
    <meta:editing-cycles>1</meta:editing-cycles>
    <meta:editing-duration>PT0S</meta:editing-duration>
    <dc:title>i2doku-cz:030-kmenove-udaje:010-obchod:020-ciselnik-dodavatelu:start</dc:title>
  </office:meta>
</office:document-meta>
</file>