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270971e6976f8f366df51dee16913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10-zbozi:070-slhartst107f:start"/><text:bookmark-start text:name="__RefHeading___blokace_poznamky_1"/><text:bookmark-start text:name="blokace_poznamky"/>Blokace/Poznámky<text:bookmark-end text:name="__RefHeading___blokace_poznamky_1"/><text:bookmark-end text:name="blokace_poznamky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1270971e6976f8f366df51dee16913a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<text:span text:style-name="Emphasis">Blokovat</text:span></text:span> </text:p>
          </table:table-cell>
        </table:table-row>
        <table:table-row>
          <table:table-cell office:value-type="string" table:style-name="tablecell">
            <text:p text:style-name="tablealignleft"> Sklad </text:p>
          </table:table-cell>
          <table:table-cell office:value-type="string" table:style-name="tablecell">
            <text:p text:style-name="tablealignleft"> Pokud je zašrtávací tlačítko aktivní, je zboží blokováno pro skladové pohyby. </text:p>
          </table:table-cell>
        </table:table-row>
        <table:table-row>
          <table:table-cell office:value-type="string" table:style-name="tablecell">
            <text:p text:style-name="tablealignleft"> Inventura </text:p>
          </table:table-cell>
          <table:table-cell office:value-type="string" table:style-name="tablecell">
            <text:p text:style-name="tablealignleft"> Pokud je zašrtávací tlačítko aktivní, je zboží vyloučeno z inventury. </text:p>
          </table:table-cell>
        </table:table-row>
        <table:table-row>
          <table:table-cell office:value-type="string" table:style-name="tablecell">
            <text:p text:style-name="tablealignleft"> Pořízení zakázky </text:p>
          </table:table-cell>
          <table:table-cell office:value-type="string" table:style-name="tablecell">
            <text:p text:style-name="tablealignleft"> Možnost přiřadit kód blokace pro pořízení zakázky. </text:p>
          </table:table-cell>
        </table:table-row>
        <table:table-row>
          <table:table-cell office:value-type="string" table:style-name="tablecell">
            <text:p text:style-name="tablealignleft"> Zpracování zakázky </text:p>
          </table:table-cell>
          <table:table-cell office:value-type="string" table:style-name="tablecell">
            <text:p text:style-name="tablealignleft"> Možnost přiřadit kód blokace pro zpracování zakázky. </text:p>
          </table:table-cell>
        </table:table-row>
        <table:table-row>
          <table:table-cell office:value-type="string" table:style-name="tablecell">
            <text:p text:style-name="tablealignleft"> Poznámky </text:p>
          </table:table-cell>
          <table:table-cell office:value-type="string" table:style-name="tablecell">
            <text:p text:style-name="tablealignleft"> Možnost zadat libovolný informativní text, který bude zobrazen v zakázce. (Pole poznámky má 40 řádků každý 70 znaků dlouhý.) </text:p>
          </table:table-cell>
        </table:table-row>
      </table:table>
      <text:p text:style-name="Text_20_body">// Strana: /basstamm/slhartst00w/slhartst10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28:05</meta:creation-date>
    <dc:creator>Generated</dc:creator>
    <dc:date>2026-08-17T14::28:05</dc:date>
    <dc:language>en-US</dc:language>
    <meta:editing-cycles>1</meta:editing-cycles>
    <meta:editing-duration>PT0S</meta:editing-duration>
    <dc:title>i2doku-cz:030-kmenove-udaje:010-obchod:030-ciselnik-zbozi:010-zbozi:070-slhartst107f:start</dc:title>
  </office:meta>
</office:document-meta>
</file>