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6a3c1cd3b8fc090ebd0fcc5b33d1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10-zbozi:080-slhartst108f:start"/><text:bookmark-start text:name="__RefHeading___nazvy_1"/><text:bookmark-start text:name="nazvy"/>Názvy<text:bookmark-end text:name="__RefHeading___nazvy_1"/><text:bookmark-end text:name="nazvy"/></text:h>
      <text:p text:style-name="Text_20_body">Názvy zboží se uvádí vícejazyčně a na formuláře se tisknou podle jazyka zákazníka nebo dodavatele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3f6a3c1cd3b8fc090ebd0fcc5b33d14e.jpg" xlink:type="simple" xlink:show="embed" xlink:actuate="onLoad"/></draw:frame></text:p>
      <text:p text:style-name="Text_20_body">// Strana: /basstamm/slhartst00w/slhartst1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23:48</meta:creation-date>
    <dc:creator>Generated</dc:creator>
    <dc:date>2026-08-17T22::23:48</dc:date>
    <dc:language>en-US</dc:language>
    <meta:editing-cycles>1</meta:editing-cycles>
    <meta:editing-duration>PT0S</meta:editing-duration>
    <dc:title>i2doku-cz:030-kmenove-udaje:010-obchod:030-ciselnik-zbozi:010-zbozi:080-slhartst108f:start</dc:title>
  </office:meta>
</office:document-meta>
</file>