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8a4f4f9da73dbf6e02c1afe88a26e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30-ciselnik-zbozi:010-zbozi:090-slhartst109f:start"/><text:bookmark-start text:name="__RefHeading___texty_1"/><text:bookmark-start text:name="texty"/>Texty<text:bookmark-end text:name="__RefHeading___texty_1"/><text:bookmark-end text:name="texty"/></text:h>
      <text:p text:style-name="Text_20_body"><draw:frame draw:style-name="media" draw:name="0" text:anchor-type="as-char" draw:z-index="0" svg:width="21.087291666667cm" style:rel-width="100%" svg:height="15.954375cm" style:rel-height="scale"><draw:image xlink:href="Pictures/b68a4f4f9da73dbf6e02c1afe88a26e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ext prodeje </text:p>
          </table:table-cell>
          <table:table-cell office:value-type="string" table:style-name="tablecell">
            <text:p text:style-name="tablealignleft"> Zadání obecně platných textů prodeje závislé na jazyku. </text:p>
          </table:table-cell>
        </table:table-row>
        <table:table-row>
          <table:table-cell office:value-type="string" table:style-name="tablecell">
            <text:p text:style-name="tablealignleft"> Text nákupu </text:p>
          </table:table-cell>
          <table:table-cell office:value-type="string" table:style-name="tablecell">
            <text:p text:style-name="tablealignleft"> Zadání obecně platných textů nákupu závislé na jazyku. </text:p>
          </table:table-cell>
        </table:table-row>
      </table:table>
      <text:p text:style-name="Text_20_body">// Strana: /basstamm/slhartst00w/slhartst109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7:59</meta:creation-date>
    <dc:creator>Generated</dc:creator>
    <dc:date>2026-08-17T08::47:59</dc:date>
    <dc:language>en-US</dc:language>
    <meta:editing-cycles>1</meta:editing-cycles>
    <meta:editing-duration>PT0S</meta:editing-duration>
    <dc:title>i2doku-cz:030-kmenove-udaje:010-obchod:030-ciselnik-zbozi:010-zbozi:090-slhartst109f:start</dc:title>
  </office:meta>
</office:document-meta>
</file>