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aa8861d65efeb1297dad5c12f680096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20-prodej:010-slhartst201f:start"/><text:bookmark-start text:name="__RefHeading___ceny_1"/><text:bookmark-start text:name="ceny"/>Ceny<text:bookmark-end text:name="__RefHeading___ceny_1"/><text:bookmark-end text:name="ceny"/></text:h>
      <text:p text:style-name="Text_20_body">V levé části okna jsou zobrazeny všechny přiřazené ceníky a aktuální ceny.</text:p>
      <text:h text:style-name="Heading_20_2" text:outline-level="2"><text:bookmark-start text:name="__RefHeading___cenik_2"/><text:bookmark-start text:name="cenik"/>Ceník<text:bookmark-end text:name="__RefHeading___cenik_2"/><text:bookmark-end text:name="cenik"/></text:h>
      <text:p text:style-name="Text_20_body">Nový ceník přiřadíme ke zboží stiskem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 </text:p>
      <text:p text:style-name="Text_20_body"><draw:frame draw:style-name="media" draw:name="1" text:anchor-type="as-char" draw:z-index="1" svg:width="21.087291666667cm" style:rel-width="100%" svg:height="15.954375cm" style:rel-height="scale"><draw:image xlink:href="Pictures/aa8861d65efeb1297dad5c12f680096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Ceník </text:p>
          </table:table-cell>
          <table:table-cell office:value-type="string" table:style-name="tablecell">
            <text:p text:style-name="tablealignleft"> Přiřazení ceníku. </text:p>
          </table:table-cell>
        </table:table-row>
        <table:table-row>
          <table:table-cell office:value-type="string" table:style-name="tablecell">
            <text:p text:style-name="tablealignleft"> Měna </text:p>
          </table:table-cell>
          <table:table-cell office:value-type="string" table:style-name="tablecell">
            <text:p text:style-name="tablealignleft"> Přiřazení měny. </text:p>
          </table:table-cell>
        </table:table-row>
        <table:table-row>
          <table:table-cell office:value-type="string" table:style-name="tablecell">
            <text:p text:style-name="tablealignleft"> Kalkulováno z </text:p>
          </table:table-cell>
          <table:table-cell office:value-type="string" table:style-name="tablecell">
            <text:p text:style-name="tablealignleft"> Je funkční jen při určité parametrizaci systému a slouží pro kalkulaci prodejní ceny (v případě, že je přiřazen kalkulovaný ceník). </text:p>
          </table:table-cell>
        </table:table-row>
        <table:table-row>
          <table:table-cell office:value-type="string" table:style-name="tablecell">
            <text:p text:style-name="tablealignleft"> Druh přirážky </text:p>
          </table:table-cell>
          <table:table-cell office:value-type="string" table:style-name="tablecell">
            <text:p text:style-name="tablealignleft"> Je funkční jen při určité parametrizaci systému (pokud je přiřazen kalkulovaný ceník)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30-ciselnik-zbozi:020-prodej:010-slhartst201f:010-slhartst20101f:start" text:style-name="Internet_20_link" text:visited-style-name="Visited_20_Internet_20_Link">010-slhartst20101f</text:a></text:p>
        </text:list-item>
        <text:list-item>
          <text:p text:style-name="List_20_1_Content"><text:a xlink:type="simple" xlink:href="https://wiki.data-norms.cz/doku.php?id=i2doku-cz:030-kmenove-udaje:010-obchod:030-ciselnik-zbozi:020-prodej:010-slhartst201f:020-slhartst20102f:start" text:style-name="Internet_20_link" text:visited-style-name="Visited_20_Internet_20_Link">Cena</text:a></text:p>
        </text:list-item>
        <text:list-item>
          <text:p text:style-name="List_20_1_Content_Last"><text:a xlink:type="simple" xlink:href="https://wiki.data-norms.cz/doku.php?id=i2doku-cz:030-kmenove-udaje:010-obchod:030-ciselnik-zbozi:020-prodej:010-slhartst201f:030-slhartst20103f:start" text:style-name="Internet_20_link" text:visited-style-name="Visited_20_Internet_20_Link">Stupnice</text:a></text:p>
        </text:list-item>
      </text:list>
      <text:line-break/>
      <text:p text:style-name="Text_20_body">// Strana: /basstamm/slhartst00w/slhartst20101f // <text:line-break/>
// Strana: /basstamm/slhartst00w/slhartst2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33:04</meta:creation-date>
    <dc:creator>Generated</dc:creator>
    <dc:date>2026-08-17T12::33:04</dc:date>
    <dc:language>en-US</dc:language>
    <meta:editing-cycles>1</meta:editing-cycles>
    <meta:editing-duration>PT0S</meta:editing-duration>
    <dc:title>i2doku-cz:030-kmenove-udaje:010-obchod:030-ciselnik-zbozi:020-prodej:010-slhartst201f:start</dc:title>
  </office:meta>
</office:document-meta>
</file>