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233a49e89be5bc871c71742292ff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020-slhartst203f:start"/><text:bookmark-start text:name="__RefHeading___akce_1"/><text:bookmark-start text:name="akce"/>Akce<text:bookmark-end text:name="__RefHeading___akce_1"/><text:bookmark-end text:name="akce"/></text:h>
      <text:p text:style-name="Text_20_body">V levé části okna jsou zobrazeny všechny akce a akční ceny. Pro každou akci může být ke zboží přiřazeno speciální akční číslo zboží. 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81233a49e89be5bc871c71742292ff1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Akce </text:p>
          </table:table-cell>
          <table:table-cell office:value-type="string" table:style-name="tablecell">
            <text:p text:style-name="tablealignleft"> Speciální akční číslo zboží. (Takovéto zboží má znak Akce.)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Speciální akční název zboží. Systém převezme název z číselníku zboží je možné ho upravovat a doplňovat. </text:p>
          </table:table-cell>
        </table:table-row>
        <table:table-row>
          <table:table-cell office:value-type="string" table:style-name="tablecell">
            <text:p text:style-name="tablealignleft"> Platnost od </text:p>
          </table:table-cell>
          <table:table-cell office:value-type="string" table:style-name="tablecell">
            <text:p text:style-name="tablealignleft"> Datum od kdy je akce platná. </text:p>
          </table:table-cell>
        </table:table-row>
        <table:table-row>
          <table:table-cell office:value-type="string" table:style-name="tablecell">
            <text:p text:style-name="tablealignleft"> Platnost do </text:p>
          </table:table-cell>
          <table:table-cell office:value-type="string" table:style-name="tablecell">
            <text:p text:style-name="tablealignleft"> Datum do kdy je akce platná (může být i časově neomezená, pokud toto datum není vyplněno). </text:p>
          </table:table-cell>
        </table:table-row>
        <table:table-row>
          <table:table-cell office:value-type="string" table:style-name="tablecell">
            <text:p text:style-name="tablealignleft"> Skladová MJ </text:p>
          </table:table-cell>
          <table:table-cell office:value-type="string" table:style-name="tablecell">
            <text:p text:style-name="tablealignleft"> Přiřazení skladové měrné jednotky. </text:p>
          </table:table-cell>
        </table:table-row>
        <table:table-row>
          <table:table-cell office:value-type="string" table:style-name="tablecell">
            <text:p text:style-name="tablealignleft"> Cenová jednotka </text:p>
          </table:table-cell>
          <table:table-cell office:value-type="string" table:style-name="tablecell">
            <text:p text:style-name="tablealignleft"> Přiřazení cenové jednotky. </text:p>
          </table:table-cell>
        </table:table-row>
        <table:table-row>
          <table:table-cell office:value-type="string" table:style-name="tablecell">
            <text:p text:style-name="tablealignleft"> Prodejní MJ </text:p>
          </table:table-cell>
          <table:table-cell office:value-type="string" table:style-name="tablecell">
            <text:p text:style-name="tablealignleft"> Přiřazení měrné jednotky prodeje. </text:p>
          </table:table-cell>
        </table:table-row>
        <table:table-row>
          <table:table-cell office:value-type="string" table:style-name="tablecell">
            <text:p text:style-name="tablealignleft"> Faktor </text:p>
          </table:table-cell>
          <table:table-cell office:value-type="string" table:style-name="tablecell">
            <text:p text:style-name="tablealignleft"> Zadání faktoru pro přepočet skladové jednotky na prodejní jednotku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30-ciselnik-zbozi:020-prodej:020-slhartst203f:010-slhartst20302f:start" text:style-name="Internet_20_link" text:visited-style-name="Visited_20_Internet_20_Link">Cena</text:a></text:p>
        </text:list-item>
        <text:list-item>
          <text:p text:style-name="List_20_1_Content"><text:a xlink:type="simple" xlink:href="https://wiki.data-norms.cz/doku.php?id=i2doku-cz:030-kmenove-udaje:010-obchod:030-ciselnik-zbozi:020-prodej:020-slhartst203f:020-slhartst20303f:start" text:style-name="Internet_20_link" text:visited-style-name="Visited_20_Internet_20_Link">020-slhartst20303f</text:a></text:p>
        </text:list-item>
        <text:list-item>
          <text:p text:style-name="List_20_1_Content"><text:a xlink:type="simple" xlink:href="https://wiki.data-norms.cz/doku.php?id=i2doku-cz:030-kmenove-udaje:010-obchod:030-ciselnik-zbozi:020-prodej:020-slhartst203f:030-slhartst20304f:start" text:style-name="Internet_20_link" text:visited-style-name="Visited_20_Internet_20_Link">Názvy</text:a></text:p>
        </text:list-item>
        <text:list-item>
          <text:p text:style-name="List_20_1_Content_Last"><text:a xlink:type="simple" xlink:href="https://wiki.data-norms.cz/doku.php?id=i2doku-cz:030-kmenove-udaje:010-obchod:030-ciselnik-zbozi:020-prodej:020-slhartst203f:040-slhartst20305f:start" text:style-name="Internet_20_link" text:visited-style-name="Visited_20_Internet_20_Link">Podmínky</text:a></text:p>
        </text:list-item>
      </text:list>
      <text:line-break/>
      <text:p text:style-name="Text_20_body">// Strana: /basstamm/slhartst00w/slhartst20301f // <text:line-break/>
// Strana: /basstamm/slhartst00w/slhartst2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4:37</meta:creation-date>
    <dc:creator>Generated</dc:creator>
    <dc:date>2026-08-17T12::34:37</dc:date>
    <dc:language>en-US</dc:language>
    <meta:editing-cycles>1</meta:editing-cycles>
    <meta:editing-duration>PT0S</meta:editing-duration>
    <dc:title>i2doku-cz:030-kmenove-udaje:010-obchod:030-ciselnik-zbozi:020-prodej:020-slhartst203f:start</dc:title>
  </office:meta>
</office:document-meta>
</file>