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f97696f9769c26b70933b790c1b6185.jpg"/>
  <manifest:file-entry manifest:media-type="image/png" manifest:full-path="Pictures/80d77e976d0cb7e688face3db87951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20-prodej:030-slhartst204f:start"/><text:bookmark-start text:name="__RefHeading___zbozi_zdarma_1"/><text:bookmark-start text:name="zbozi_zdarma"/>Zboží zdarma<text:bookmark-end text:name="__RefHeading___zbozi_zdarma_1"/><text:bookmark-end text:name="zbozi_zdarma"/></text:h>
      <text:p text:style-name="Text_20_body">Ke zboží může být libovolně přiřazeno tzv. zboží zdarma (například při koupi parfému zákazník zdarma obdrží přívěsek ke klíčům s logem). Tím se při pořízení tohoto zboží v zakázce automaticky založí položka se zbožím zdarma. Druh zúčtování ale nemusí být nutně zdarma, může být přidáno například normálně zúčtovatelné zboží. 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0f97696f9769c26b70933b790c1b618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boží zdarma </text:p>
          </table:table-cell>
          <table:table-cell office:value-type="string" table:style-name="tablecell">
            <text:p text:style-name="tablealignleft"> Přiřazení zboží zdarma. </text:p>
          </table:table-cell>
        </table:table-row>
        <table:table-row>
          <table:table-cell office:value-type="string" table:style-name="tablecell">
            <text:p text:style-name="tablealignleft"> Platnost od </text:p>
          </table:table-cell>
          <table:table-cell office:value-type="string" table:style-name="tablecell">
            <text:p text:style-name="tablealignleft"> Zadání data začátku platnosti pro zboží zdarma. </text:p>
          </table:table-cell>
        </table:table-row>
        <table:table-row>
          <table:table-cell office:value-type="string" table:style-name="tablecell">
            <text:p text:style-name="tablealignleft"> Platnost do </text:p>
          </table:table-cell>
          <table:table-cell office:value-type="string" table:style-name="tablecell">
            <text:p text:style-name="tablealignleft"> Zadání data konce platnosti pro zboží zdarma. </text:p>
          </table:table-cell>
        </table:table-row>
        <table:table-row>
          <table:table-cell office:value-type="string" table:style-name="tablecell">
            <text:p text:style-name="tablealignleft"> Druh zúčtování </text:p>
          </table:table-cell>
          <table:table-cell office:value-type="string" table:style-name="tablecell">
            <text:p text:style-name="tablealignleft"> Přiřazení druhu zúčtování pro zboží zdarma (nemusí být nutně nezúčtovatelné, může jít o standardně zúčtovatelné zboží). </text:p>
          </table:table-cell>
        </table:table-row>
        <table:table-row>
          <table:table-cell office:value-type="string" table:style-name="tablecell">
            <text:p text:style-name="tablealignleft"> Znak </text:p>
          </table:table-cell>
          <table:table-cell office:value-type="string" table:style-name="tablecell">
            <text:p text:style-name="tablealignleft"> Výběr znaku pro zboží zdarma. </text:p>
          </table:table-cell>
        </table:table-row>
        <table:table-row>
          <table:table-cell office:value-type="string" table:style-name="tablecell">
            <text:p text:style-name="tablealignleft"> Číslo stupnice </text:p>
          </table:table-cell>
          <table:table-cell office:value-type="string" table:style-name="tablecell">
            <text:p text:style-name="tablealignleft"> Možné přiřazení množstevní stupnice, má-li být množství zboží zdarma odstupňováno dle prodaného množství základního zboží. </text:p>
          </table:table-cell>
        </table:table-row>
        <table:table-row>
          <table:table-cell office:value-type="string" table:style-name="tablecell">
            <text:p text:style-name="tablealignleft"> Množství </text:p>
          </table:table-cell>
          <table:table-cell office:value-type="string" table:style-name="tablecell">
            <text:p text:style-name="tablealignleft"> Množství zboží zdarma. </text:p>
          </table:table-cell>
        </table:table-row>
      </table:table>
      <text:h text:style-name="Heading_20_3" text:outline-level="3"><text:bookmark-start text:name="__RefHeading___nastaveni_pro_pos_-_vratne_lahve_2"/><text:bookmark-start text:name="nastaveni_pro_pos_-_vratne_lahve"/>Nastavení pro pos  - vratné lahve<text:bookmark-end text:name="__RefHeading___nastaveni_pro_pos_-_vratne_lahve_2"/><text:bookmark-end text:name="nastaveni_pro_pos_-_vratne_lahve"/></text:h>
      <text:p text:style-name="Text_20_body">Pro nastavení pro pos použijte tyto hodnoty:</text:p>
      <text:list text:style-name="List_20_1" text:continue-numbering="false">
        <text:list-item>
          <text:p text:style-name="List_20_1_Content_First"> Platnost od/do nevyplnit</text:p>
        </text:list-item>
        <text:list-item>
          <text:p text:style-name="List_20_1_Content"> Znak: 0</text:p>
        </text:list-item>
        <text:list-item>
          <text:p text:style-name="List_20_1_Content"> Stupnice: 0</text:p>
        </text:list-item>
        <text:list-item>
          <text:p text:style-name="List_20_1_Content_Last"> Množství: větší než 0</text:p>
        </text:list-item>
      </text:list>
      <text:p text:style-name="Text_20_body"><draw:frame draw:style-name="media" draw:name="1" text:anchor-type="as-char" draw:z-index="1" svg:width="11.138958333333cm" svg:height="5.9795833333333cm"><draw:image xlink:href="Pictures/80d77e976d0cb7e688face3db87951f1.pn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30-kmenove-udaje:010-obchod:030-ciselnik-zbozi:020-prodej:030-slhartst204f:slhartst20402f:start" text:style-name="Internet_20_link" text:visited-style-name="Visited_20_Internet_20_Link">slhartst20402f</text:a></text:p>
        </text:list-item>
      </text:list>
      <text:line-break/>
      <text:p text:style-name="Text_20_body">// Strana: /basstamm/slhartst00w/slhartst20401f // <text:line-break/>
// Strana: /basstamm/slhartst00w/slhartst2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48:43</meta:creation-date>
    <dc:creator>Generated</dc:creator>
    <dc:date>2026-08-17T11::48:43</dc:date>
    <dc:language>en-US</dc:language>
    <meta:editing-cycles>1</meta:editing-cycles>
    <meta:editing-duration>PT0S</meta:editing-duration>
    <dc:title>i2doku-cz:030-kmenove-udaje:010-obchod:030-ciselnik-zbozi:020-prodej:030-slhartst204f:start</dc:title>
  </office:meta>
</office:document-meta>
</file>