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87c81678069bec4fb3dfb4b71174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40-slhartst205f:start"/><text:bookmark-start text:name="__RefHeading___nahradni_zbozi_1"/><text:bookmark-start text:name="nahradni_zbozi"/>Náhradní zboží<text:bookmark-end text:name="__RefHeading___nahradni_zbozi_1"/><text:bookmark-end text:name="nahradni_zbozi"/></text:h>
      <text:p text:style-name="Text_20_body">Není-li zboží na skladě, může být navrženo náhradní zboží, které systém automaticky zobrazí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c687c81678069bec4fb3dfb4b7117447.jpg" xlink:type="simple" xlink:show="embed" xlink:actuate="onLoad"/></draw:frame></text:p>
      <text:p text:style-name="Text_20_body">// Strana: /basstamm/slhartst00w/slhartst2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8:59</meta:creation-date>
    <dc:creator>Generated</dc:creator>
    <dc:date>2026-08-17T07::58:59</dc:date>
    <dc:language>en-US</dc:language>
    <meta:editing-cycles>1</meta:editing-cycles>
    <meta:editing-duration>PT0S</meta:editing-duration>
    <dc:title>i2doku-cz:030-kmenove-udaje:010-obchod:030-ciselnik-zbozi:020-prodej:040-slhartst205f:start</dc:title>
  </office:meta>
</office:document-meta>
</file>